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rsid="001783c6" officeooo:paragraph-rsid="0021ea84" style:font-size-asian="10pt" style:font-weight-asian="bold" style:font-size-complex="10pt" style:font-weight-complex="bold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209c2b" officeooo:paragraph-rsid="00209c2b" style:font-size-asian="10pt" style:font-weight-asian="normal" style:font-size-complex="10pt" style:font-weight-complex="normal"/>
    </style:style>
    <style:style style:name="P9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10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21ea84" style:font-size-asian="12pt" style:font-size-complex="12pt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21ea84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0f0aa9" officeooo:paragraph-rsid="0021ea84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fo:background-color="transparent" style:font-size-asian="10pt" style:font-weight-asian="bold" style:font-size-complex="10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1637f1" officeooo:paragraph-rsid="00239cf7" style:font-size-asian="7pt" style:font-weight-asian="normal" style:font-size-complex="7pt" style:font-weight-complex="normal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normal" officeooo:rsid="001637f1" officeooo:paragraph-rsid="00239cf7" style:font-size-asian="7pt" style:font-weight-asian="normal" style:font-size-complex="7pt" style:font-weight-complex="normal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paragraph-rsid="00241646" style:font-size-asian="12pt" style:font-weight-asian="bold" style:font-size-complex="12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0272fc" officeooo:paragraph-rsid="00241646" style:font-size-asian="12pt" style:font-weight-asian="bold" style:font-size-complex="12pt" style:font-weight-complex="bold"/>
    </style:style>
    <style:style style:name="P26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12pt" fo:font-weight="bold" officeooo:rsid="000272fc" officeooo:paragraph-rsid="00241646" style:font-size-asian="12pt" style:font-weight-asian="bold" style:font-size-complex="12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5c079" officeooo:paragraph-rsid="00241646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normal" officeooo:rsid="000f03d8" officeooo:paragraph-rsid="00241646" style:font-size-asian="12pt" style:font-weight-asian="normal" style:font-size-complex="12pt" style:font-weight-complex="normal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normal" officeooo:rsid="0011aa35" officeooo:paragraph-rsid="0017df62" style:font-size-asian="12pt" style:font-weight-asian="normal" style:font-size-complex="12pt" style:font-weight-complex="normal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normal" officeooo:rsid="0015c079" officeooo:paragraph-rsid="00241646" style:font-size-asian="12pt" style:font-weight-asian="normal" style:font-size-complex="12pt" style:font-weight-complex="normal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2pt" officeooo:rsid="0015c079" officeooo:paragraph-rsid="00241646" style:font-size-asian="12pt" style:font-size-complex="12pt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fo:font-size="12pt" officeooo:rsid="0015c079" officeooo:paragraph-rsid="00241646" style:font-size-asian="12pt" style:font-size-complex="12pt"/>
    </style:style>
    <style:style style:name="P33" style:family="paragraph" style:parent-style-name="Table_20_Contents">
      <style:paragraph-properties fo:margin-top="0cm" fo:margin-bottom="0.282cm" style:contextual-spacing="false" fo:orphans="0" fo:widows="0"/>
      <style:text-properties fo:font-size="12pt" officeooo:paragraph-rsid="00241646" style:font-size-asian="12pt" style:font-size-complex="12pt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fo:font-size="12pt" fo:font-weight="bold" officeooo:paragraph-rsid="00241646" style:font-size-asian="12pt" style:font-weight-asian="bold" style:font-size-complex="12pt" style:font-weight-complex="bold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4ac62" style:font-weight-asian="bold" style:font-weight-complex="bold"/>
    </style:style>
    <style:style style:name="T9" style:family="text">
      <style:text-properties fo:font-weight="bold" officeooo:rsid="00239cf7" style:font-weight-asian="bold" style:font-weight-complex="bold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0f03d8" style:font-weight-asian="normal" style:font-weight-complex="normal"/>
    </style:style>
    <style:style style:name="T12" style:family="text">
      <style:text-properties fo:font-weight="normal" officeooo:rsid="00239cf7" style:font-weight-asian="normal" style:font-weight-complex="normal"/>
    </style:style>
    <style:style style:name="T13" style:family="text">
      <style:text-properties officeooo:rsid="001783c6"/>
    </style:style>
    <style:style style:name="T14" style:family="text">
      <style:text-properties officeooo:rsid="00239cf7"/>
    </style:style>
    <style:style style:name="T15" style:family="text">
      <style:text-properties officeooo:rsid="000bf71c"/>
    </style:style>
    <style:style style:name="T16" style:family="text">
      <style:text-properties officeooo:rsid="00241646"/>
    </style:style>
    <style:style style:name="T17" style:family="text">
      <style:text-properties officeooo:rsid="0015c079"/>
    </style:style>
    <style:style style:name="T18" style:family="text">
      <style:text-properties officeooo:rsid="000f03d8"/>
    </style:style>
    <style:style style:name="T19" style:family="text">
      <style:text-properties style:font-name="Times New Roman" fo:font-weight="normal" officeooo:rsid="000f03d8" style:font-weight-asian="normal" style:font-weight-complex="normal"/>
    </style:style>
    <style:style style:name="T20" style:family="text">
      <style:text-properties style:font-name="Times New Roman" fo:font-weight="normal" officeooo:rsid="0015c079" style:font-weight-asian="normal" style:font-weight-complex="normal"/>
    </style:style>
    <style:style style:name="T21" style:family="text">
      <style:text-properties style:font-name="Times New Roman" fo:font-weight="normal" officeooo:rsid="00241646" style:font-weight-asian="normal" style:font-weight-complex="normal"/>
    </style:style>
    <style:style style:name="T22" style:family="text">
      <style:text-properties officeooo:rsid="00155bb9"/>
    </style:style>
    <style:style style:name="T23" style:family="text">
      <style:text-properties officeooo:rsid="0015947d"/>
    </style:style>
    <style:style style:name="T24" style:family="text">
      <style:text-properties fo:font-size="7pt" style:font-size-asian="7pt" style:font-size-complex="7pt"/>
    </style:style>
    <style:style style:name="T25" style:family="text">
      <style:text-properties fo:font-size="7pt" officeooo:rsid="001440af" style:font-size-asian="7pt" style:font-size-complex="7pt"/>
    </style:style>
    <style:style style:name="T26" style:family="text">
      <style:text-properties officeooo:rsid="001440af"/>
    </style:style>
    <style:style style:name="T27" style:family="text">
      <style:text-properties officeooo:rsid="000db1c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Jadłospis- </text:span><text:span text:style-name="T3">Szkoła</text:span></text:p>
      <text:p text:style-name="P5">od <text:span text:style-name="T16">19.06</text:span><text:span text:style-name="T4">.2023</text:span> do <text:span text:style-name="T16">22.06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9">Data</text:p>
          </table:table-cell>
          <table:table-cell table:style-name="Tabela1.B1" office:value-type="string">
            <text:p text:style-name="P10">Obiad</text:p>
          </table:table-cell>
        </table:table-row>
        <table:table-row table:style-name="Tabela1.1">
          <table:table-cell table:style-name="Tabela1.A2" office:value-type="string">
            <text:p text:style-name="P12"><text:span text:style-name="T16">19.06</text:span>.2023</text:p>
            <text:p text:style-name="P19">Alergeny:</text:p>
            <text:p text:style-name="P20"/>
            <text:p text:style-name="P14"><text:span text:style-name="T6">A</text:span><text:span text:style-name="T5">lergeny:</text:span></text:p>
          </table:table-cell>
          <table:table-cell table:style-name="Tabela1.B2" office:value-type="string">
            <text:p text:style-name="P32">Zupa brokułowa na wywarze warzywnym, chleb pszenny</text:p>
            <text:p text:style-name="P24">(seler, soja, mleko, gluten pszenny )</text:p>
            <text:p text:style-name="P28">Makaron <text:span text:style-name="T17">z truskawkami, kompot, </text:span><text:span text:style-name="T16">pomarańcza</text:span></text:p>
            <text:p text:style-name="P25">( <text:span text:style-name="T15">gluten pszenny, </text:span><text:span text:style-name="T18">mleko</text:span>)</text:p>
            <text:p text:style-name="P29"/>
          </table:table-cell>
        </table:table-row>
        <table:table-row table:style-name="Tabela1.1">
          <table:table-cell table:style-name="Tabela1.A2" office:value-type="string">
            <text:p text:style-name="P13"><text:span text:style-name="T16">20.06</text:span><text:span text:style-name="T4">.2023</text:span></text:p>
            <text:p text:style-name="P16">Alergeny:</text:p>
            <text:p text:style-name="P16"/>
            <text:p text:style-name="P21"><text:span text:style-name="T8">A</text:span><text:span text:style-name="T7">lergeny:</text:span></text:p>
          </table:table-cell>
          <table:table-cell table:style-name="Tabela1.B2" office:value-type="string">
            <text:p text:style-name="P31">Rosół drobiowy z makaronem</text:p>
            <text:p text:style-name="P33">(seler, soj<text:span text:style-name="T17">a,</text:span><text:span text:style-name="T22"> </text:span><text:span text:style-name="T23">gluten pszenny</text:span>)</text:p>
            <text:p text:style-name="P33"><text:span text:style-name="T19">Ziemniaki z masłem i koperkiem, </text:span><text:span text:style-name="T20">udko pieczone, mizeria ze śmietaną, kompot, </text:span><text:span text:style-name="T21">gruszka</text:span></text:p>
            <text:p text:style-name="P26"><text:s text:c="2"/>(<text:span text:style-name="T26"> mleko</text:span>) <text:s/></text:p>
          </table:table-cell>
        </table:table-row>
        <table:table-row table:style-name="Tabela1.1">
          <table:table-cell table:style-name="Tabela1.A2" office:value-type="string">
            <text:p text:style-name="P13"><text:span text:style-name="T16">21.06</text:span><text:span text:style-name="T4">.2023</text:span></text:p>
            <text:p text:style-name="P17">Alergeny:</text:p>
            <text:p text:style-name="P17"/>
            <text:p text:style-name="P15">Alergeny:</text:p>
          </table:table-cell>
          <table:table-cell table:style-name="Tabela1.B2" office:value-type="string">
            <text:p text:style-name="P30">Zupa kalafiorowa na wywarze warzywnym z ryżem, chleb żytni</text:p>
            <text:p text:style-name="P27"><text:span text:style-name="T7">(seler, soja, mleko, gluten pszenny, gluten żytni)</text:span></text:p>
            <text:p text:style-name="P30">Naleśniki z dżemem truskawkowym,kompot, <text:span text:style-name="T16">nektarynka</text:span></text:p>
            <text:p text:style-name="P27">(mleko, jaja, gluten pszenny)</text:p>
          </table:table-cell>
        </table:table-row>
        <table:table-row table:style-name="Tabela1.1">
          <table:table-cell table:style-name="Tabela1.A2" office:value-type="string">
            <text:p text:style-name="P13"><text:span text:style-name="T16">22.06</text:span><text:span text:style-name="T4">.2023</text:span></text:p>
            <text:p text:style-name="P16">Alergeny:</text:p>
            <text:p text:style-name="P16"/>
            <text:p text:style-name="P21"><text:span text:style-name="T8">A</text:span><text:span text:style-name="T7">lergeny:</text:span></text:p>
          </table:table-cell>
          <table:table-cell table:style-name="Tabela1.B2" office:value-type="string">
            <text:p text:style-name="P32">Zupa pomidorowa na wywarze warzywnym z makaronem, chleb pszenny</text:p>
            <text:p text:style-name="P34">(seler, soja, gluten pszenn<text:span text:style-name="T27">y,</text:span><text:span text:style-name="T18"> </text:span>mleko ) </text:p>
            <text:p text:style-name="P30">Puree ziemniaczane z mlekiem, kotlet schabowy, surówka z kapusty kiszonej z marchewką, kompot, <text:span text:style-name="T16">banan</text:span></text:p>
            <text:p text:style-name="P25">(<text:span text:style-name="T27">gluten pszenny, </text:span><text:span text:style-name="T17">mleko, jaja</text:span>)</text:p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6-19T09:14:59.455000000</dc:date>
    <meta:editing-duration>PT2H20M44S</meta:editing-duration>
    <meta:editing-cycles>9</meta:editing-cycles>
    <meta:generator>LibreOffice/7.4.0.3$Windows_X86_64 LibreOffice_project/f85e47c08ddd19c015c0114a68350214f7066f5a</meta:generator>
    <meta:print-date>2023-04-03T07:23:58.849000000</meta:print-date>
    <meta:document-statistic meta:table-count="1" meta:image-count="0" meta:object-count="0" meta:page-count="1" meta:paragraph-count="36" meta:word-count="223" meta:character-count="1689" meta:non-whitespace-character-count="1497"/>
  </office:meta>
</office:document-meta>
</file>