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013cm" fo:margin-left="0cm" fo:margin-top="0cm" fo:margin-bottom="0cm" table:align="left" style:writing-mode="lr-tb"/>
    </style:style>
    <style:style style:name="Tabela1.A" style:family="table-column">
      <style:table-column-properties style:column-width="3.519cm"/>
    </style:style>
    <style:style style:name="Tabela1.B" style:family="table-column">
      <style:table-column-properties style:column-width="13.494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7df62" fo:background-color="#ffffd7" style:font-size-asian="16pt" style:font-weight-asian="bold" style:font-size-complex="16pt" style:font-weight-complex="bold"/>
    </style:style>
    <style:style style:name="P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style="normal" fo:font-weight="bold" officeooo:paragraph-rsid="0017df62" fo:background-color="#ffffd7" style:font-size-asian="16pt" style:font-style-asian="normal" style:font-weight-asian="bold" style:font-size-complex="16pt" style:font-style-complex="normal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17df62" style:font-size-asian="12pt" style:font-size-complex="12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rsid="000db529" officeooo:paragraph-rsid="0021ea84" style:font-size-asian="12pt" style:font-size-complex="12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2pt" officeooo:paragraph-rsid="0017df62" style:font-size-asian="12pt" style:font-size-complex="12pt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21ea84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style:font-size-asian="10pt" style:font-weight-asian="bold" style:font-size-complex="10pt" style:font-weight-complex="bold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21ea84" fo:background-color="transparent" style:font-size-asian="10pt" style:font-weight-asian="bold" style:font-size-complex="10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rsid="001f9859" officeooo:paragraph-rsid="00240765" style:font-size-asian="9pt" style:font-weight-asian="bold" style:font-size-complex="9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fo:font-size="9pt" officeooo:paragraph-rsid="0028472e" style:font-size-asian="9pt" style:font-size-complex="9pt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fo:font-size="9pt" officeooo:rsid="000f03d8" officeooo:paragraph-rsid="0028472e" style:font-size-asian="9pt" style:font-size-complex="9pt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bold" officeooo:paragraph-rsid="0028472e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fo:font-size="9pt" fo:font-weight="normal" officeooo:rsid="00209c2b" officeooo:paragraph-rsid="00209c2b" style:font-size-asian="9pt" style:font-weight-asian="normal" style:font-size-complex="9pt" style:font-weight-complex="normal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28472e" style:font-size-asian="9pt" style:font-weight-asian="bold" style:font-size-complex="9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28472e" style:font-size-asian="9pt" style:font-weight-asian="bold" style:font-size-complex="9pt" style:font-weight-complex="bold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f0aa9" officeooo:paragraph-rsid="0028472e" style:font-size-asian="9pt" style:font-weight-asian="bold" style:font-size-complex="9pt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0f03d8" officeooo:paragraph-rsid="0028472e" style:font-size-asian="9pt" style:font-weight-asian="normal" style:font-size-complex="9pt" style:font-weight-complex="normal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1aa35" officeooo:paragraph-rsid="0017df62" style:font-size-asian="9pt" style:font-weight-asian="normal" style:font-size-complex="9pt" style:font-weight-complex="normal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0db1ca" officeooo:paragraph-rsid="0028472e" style:font-size-asian="9pt" style:font-weight-asian="normal" style:font-size-complex="9pt" style:font-weight-complex="normal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officeooo:rsid="000f03d8" officeooo:paragraph-rsid="0028472e" style:font-size-asian="9pt" style:font-size-complex="9pt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9pt" officeooo:rsid="000f03d8" officeooo:paragraph-rsid="0028472e" style:font-size-asian="9pt" style:font-size-complex="9pt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9pt" fo:font-weight="bold" officeooo:paragraph-rsid="0028472e" style:font-size-asian="9pt" style:font-weight-asian="bold" style:font-size-complex="9pt" style:font-weight-complex="bold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4ac62" style:font-weight-asian="bold" style:font-weight-complex="bold"/>
    </style:style>
    <style:style style:name="T9" style:family="text">
      <style:text-properties officeooo:rsid="00240765"/>
    </style:style>
    <style:style style:name="T10" style:family="text">
      <style:text-properties officeooo:rsid="0021766b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style:font-name="Times New Roman" fo:font-weight="bold" style:font-weight-asian="bold" style:font-weight-complex="bold"/>
    </style:style>
    <style:style style:name="T13" style:family="text">
      <style:text-properties fo:color="#000000" loext:opacity="100%" style:font-name="Times New Roman" fo:font-weight="bold" officeooo:rsid="0019a317" style:font-weight-asian="bold" style:font-weight-complex="bold"/>
    </style:style>
    <style:style style:name="T14" style:family="text">
      <style:text-properties fo:color="#000000" loext:opacity="100%" style:font-name="Times New Roman" fo:font-weight="bold" officeooo:rsid="00244e4c" style:font-weight-asian="bold" style:font-weight-complex="bold"/>
    </style:style>
    <style:style style:name="T15" style:family="text">
      <style:text-properties fo:color="#000000" loext:opacity="100%" officeooo:rsid="00244e4c"/>
    </style:style>
    <style:style style:name="T16" style:family="text">
      <style:text-properties officeooo:rsid="001e6843"/>
    </style:style>
    <style:style style:name="T17" style:family="text">
      <style:text-properties officeooo:rsid="00252cb2"/>
    </style:style>
    <style:style style:name="T18" style:family="text">
      <style:text-properties officeooo:rsid="002660c0"/>
    </style:style>
    <style:style style:name="T19" style:family="text">
      <style:text-properties style:font-name="Times New Roman"/>
    </style:style>
    <style:style style:name="T20" style:family="text">
      <style:text-properties style:font-name="Times New Roman" officeooo:rsid="00244e4c"/>
    </style:style>
    <style:style style:name="T21" style:family="text">
      <style:text-properties style:font-name="Times New Roman" officeooo:rsid="0021766b"/>
    </style:style>
    <style:style style:name="T22" style:family="text">
      <style:text-properties style:font-name="Times New Roman" fo:font-weight="bold" style:font-weight-asian="bold" style:font-weight-complex="bold"/>
    </style:style>
    <style:style style:name="T23" style:family="text">
      <style:text-properties style:font-name="Times New Roman" officeooo:rsid="001f9859"/>
    </style:style>
    <style:style style:name="T24" style:family="text">
      <style:text-properties style:font-name="Times New Roman" officeooo:rsid="001e6843"/>
    </style:style>
    <style:style style:name="T25" style:family="text">
      <style:text-properties style:font-name="Times New Roman" fo:font-size="7pt" officeooo:rsid="000f03d8" style:font-size-asian="7pt" style:font-size-complex="7pt"/>
    </style:style>
    <style:style style:name="T26" style:family="text">
      <style:text-properties style:font-name="Times New Roman" officeooo:rsid="000f03d8"/>
    </style:style>
    <style:style style:name="T27" style:family="text">
      <style:text-properties style:font-name="Times New Roman" officeooo:rsid="00155bb9"/>
    </style:style>
    <style:style style:name="T28" style:family="text">
      <style:text-properties style:font-name="Times New Roman" officeooo:rsid="0015947d"/>
    </style:style>
    <style:style style:name="T29" style:family="text">
      <style:text-properties style:font-name="Times New Roman" officeooo:rsid="0007c940"/>
    </style:style>
    <style:style style:name="T30" style:family="text">
      <style:text-properties style:font-name="Times New Roman" officeooo:rsid="000db1ca"/>
    </style:style>
    <style:style style:name="T31" style:family="text">
      <style:text-properties officeooo:rsid="00244e4c"/>
    </style:style>
    <style:style style:name="T32" style:family="text">
      <style:text-properties officeooo:rsid="0028472e"/>
    </style:style>
    <style:style style:name="T33" style:family="text">
      <style:text-properties officeooo:rsid="000bf71c"/>
    </style:style>
    <style:style style:name="T34" style:family="text">
      <style:text-properties officeooo:rsid="000f03d8"/>
    </style:style>
    <style:style style:name="T35" style:family="text">
      <style:text-properties officeooo:rsid="0015947d"/>
    </style:style>
    <style:style style:name="T36" style:family="text">
      <style:text-properties officeooo:rsid="0007c940"/>
    </style:style>
    <style:style style:name="T37" style:family="text">
      <style:text-properties officeooo:rsid="000db1c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<text:s/>Jadłospis- </text:span><text:span text:style-name="T3">Szkoła</text:span></text:p>
      <text:p text:style-name="P5">od <text:span text:style-name="T32">22</text:span><text:span text:style-name="T9">.05</text:span><text:span text:style-name="T4">.2023</text:span> do <text:span text:style-name="T32">26</text:span><text:span text:style-name="T9">.05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>Data</text:p>
          </table:table-cell>
          <table:table-cell table:style-name="Tabela1.B1" office:value-type="string">
            <text:p text:style-name="P8">Obiad</text:p>
          </table:table-cell>
        </table:table-row>
        <table:table-row table:style-name="Tabela1.1">
          <table:table-cell table:style-name="Tabela1.A2" office:value-type="string">
            <text:p text:style-name="P10"><text:span text:style-name="T32">22</text:span><text:span text:style-name="T9">.05</text:span>.2023</text:p>
            <text:p text:style-name="P16">Alergeny:</text:p>
            <text:p text:style-name="P17"/>
            <text:p text:style-name="P12"><text:span text:style-name="T6">A</text:span><text:span text:style-name="T5">lergeny:</text:span></text:p>
          </table:table-cell>
          <table:table-cell table:style-name="Tabela1.B2" office:value-type="string">
            <text:p text:style-name="P20"><text:span text:style-name="T26">Zupa brokułowa na wywarze warzywnym, chleb pszenny</text:span><text:span text:style-name="T19"> <text:s/></text:span></text:p>
            <text:p text:style-name="P24"><text:span text:style-name="T19">(seler, soja, mleko, gluten pszenny )</text:span></text:p>
            <text:p text:style-name="P27">Makaron z truskawkami, kompot</text:p>
            <text:p text:style-name="P25">( <text:span text:style-name="T33">gluten pszenny, </text:span><text:span text:style-name="T34">mleko</text:span>)</text:p>
            <text:p text:style-name="P28"/>
          </table:table-cell>
        </table:table-row>
        <table:table-row table:style-name="Tabela1.1">
          <table:table-cell table:style-name="Tabela1.A2" office:value-type="string">
            <text:p text:style-name="P11"><text:span text:style-name="T32">23</text:span><text:span text:style-name="T9">.05</text:span><text:span text:style-name="T4">.2023</text:span></text:p>
            <text:p text:style-name="P14">Alergeny:</text:p>
            <text:p text:style-name="P14"/>
            <text:p text:style-name="P18"><text:span text:style-name="T8">A</text:span><text:span text:style-name="T7">lergeny:</text:span></text:p>
          </table:table-cell>
          <table:table-cell table:style-name="Tabela1.B2" office:value-type="string">
            <text:p text:style-name="P31"><text:span text:style-name="T11">Zupa ogórkowa z ryżem na wywarze warzywnym, chleb żytni</text:span></text:p>
            <text:p text:style-name="P22"><text:span text:style-name="T19">(seler, soja</text:span><text:span text:style-name="T24">, </text:span><text:span text:style-name="T27">mleko, </text:span><text:span text:style-name="T28">gluten pszenny, </text:span><text:span text:style-name="T29">gluten żytni</text:span><text:span text:style-name="T19">)</text:span></text:p>
            <text:p text:style-name="P27">Spaghetti bolognese, kompot</text:p>
            <text:p text:style-name="P25">(<text:span text:style-name="T35"> </text:span><text:span text:style-name="T36">gluten pszenny</text:span>)</text:p>
          </table:table-cell>
        </table:table-row>
        <table:table-row table:style-name="Tabela1.1">
          <table:table-cell table:style-name="Tabela1.A2" office:value-type="string">
            <text:p text:style-name="P11"><text:span text:style-name="T32">24</text:span><text:span text:style-name="T9">.05</text:span><text:span text:style-name="T4">.2023</text:span></text:p>
            <text:p text:style-name="P15">Alergeny:</text:p>
            <text:p text:style-name="P15"/>
            <text:p text:style-name="P13">Alergeny:</text:p>
          </table:table-cell>
          <table:table-cell table:style-name="Tabela1.B2" office:value-type="string">
            <text:p text:style-name="P21">Zupa pieczarkowa z ziemniakami na wywarze warzywnym, chleb pszenny</text:p>
            <text:p text:style-name="P32"><text:span text:style-name="T22">(seler, soja,</text:span><text:span text:style-name="T36"> mleko, </text:span><text:span text:style-name="T34">gluten pszenny</text:span><text:span text:style-name="T22"> )</text:span></text:p>
            <text:p text:style-name="P30">Ziemniaki z masłem i koperkiem, jajko gotowane w sosie koperkowym, surówka z marchewki i jabłka, kompot</text:p>
            <text:p text:style-name="P25">(<text:span text:style-name="T36"> gluten </text:span><text:span text:style-name="T37">pszenny, jaja, mleko</text:span>)</text:p>
            <text:p text:style-name="P19"/>
          </table:table-cell>
        </table:table-row>
        <table:table-row table:style-name="Tabela1.1">
          <table:table-cell table:style-name="Tabela1.A2" office:value-type="string">
            <text:p text:style-name="P11"><text:span text:style-name="T32">25</text:span><text:span text:style-name="T9">.05</text:span><text:span text:style-name="T4">.2023</text:span></text:p>
            <text:p text:style-name="P14">Alergeny:</text:p>
            <text:p text:style-name="P14"/>
            <text:p text:style-name="P18"><text:span text:style-name="T8">A</text:span><text:span text:style-name="T7">lergeny:</text:span></text:p>
          </table:table-cell>
          <table:table-cell table:style-name="Tabela1.B2" office:value-type="string">
            <text:p text:style-name="P21">Barszcz ukraiński, chleb żytni</text:p>
            <text:p text:style-name="P22"><text:span text:style-name="T19">(seler, soja, gluten pszenn</text:span><text:span text:style-name="T30">y,</text:span><text:span text:style-name="T27"> </text:span><text:span text:style-name="T26">gluten żytni, </text:span><text:span text:style-name="T19">mleko )</text:span></text:p>
            <text:p text:style-name="P27">Gołąbki w sosie pomidorowym, kompot</text:p>
            <text:p text:style-name="P25">(<text:span text:style-name="T37">gluten pszenny, mleko</text:span>)</text:p>
          </table:table-cell>
        </table:table-row>
        <table:table-row table:style-name="Tabela1.1">
          <table:table-cell table:style-name="Tabela1.A2" office:value-type="string">
            <text:p text:style-name="P9"><text:span text:style-name="T32">26</text:span><text:span text:style-name="T9">.05</text:span>.2023</text:p>
            <text:p text:style-name="P14">Alergeny:</text:p>
            <text:p text:style-name="P14"/>
            <text:p text:style-name="P14"/>
            <text:p text:style-name="P18"><text:span text:style-name="T8">A</text:span><text:span text:style-name="T7">lergeny:</text:span></text:p>
          </table:table-cell>
          <table:table-cell table:style-name="Tabela1.B2" office:value-type="string">
            <text:p text:style-name="P21">Krupnik z kaszą jęczmienną na wywarze warzywnym, chleb pszenny</text:p>
            <text:p text:style-name="P22">(seler, soja, gluten pszenny, <text:span text:style-name="T34">gluten jęczmienny</text:span><text:span text:style-name="T16"> </text:span><text:span text:style-name="T17"><text:s/></text:span>mleko ) </text:p>
            <text:p text:style-name="P29">Puree ziemniaczane , <text:span text:style-name="T34">morszczuk w panierce pieczony, surówka z kapusty pekińskiej, papryki czerwonej i kukurydzy</text:span></text:p>
            <text:p text:style-name="P23"/>
            <text:p text:style-name="P26">(ryba, jaja, mleko, gluten pszenny)</text:p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5-22T08:01:31.214000000</dc:date>
    <meta:editing-duration>PT3H3M32S</meta:editing-duration>
    <meta:editing-cycles>11</meta:editing-cycles>
    <meta:generator>LibreOffice/7.4.0.3$Windows_X86_64 LibreOffice_project/f85e47c08ddd19c015c0114a68350214f7066f5a</meta:generator>
    <meta:print-date>2023-05-22T08:00:32.208000000</meta:print-date>
    <meta:document-statistic meta:table-count="1" meta:image-count="0" meta:object-count="0" meta:page-count="1" meta:paragraph-count="43" meta:word-count="260" meta:character-count="1930" meta:non-whitespace-character-count="1708"/>
  </office:meta>
</office:document-meta>
</file>