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013cm" fo:margin-left="0cm" fo:margin-top="0cm" fo:margin-bottom="0cm" table:align="left" style:writing-mode="lr-tb"/>
    </style:style>
    <style:style style:name="Tabela1.A" style:family="table-column">
      <style:table-column-properties style:column-width="3.519cm"/>
    </style:style>
    <style:style style:name="Tabela1.B" style:family="table-column">
      <style:table-column-properties style:column-width="13.49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209c2b" officeooo:paragraph-rsid="00209c2b" style:font-size-asian="10pt" style:font-weight-asian="normal" style:font-size-complex="10pt" style:font-weight-complex="normal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9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21ea84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21ea84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fo:background-color="transparent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1aa35" officeooo:paragraph-rsid="0017df62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240765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240765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44e4c" officeooo:paragraph-rsid="002660c0" style:font-size-asian="9pt" style:font-weight-asian="normal" style:font-size-complex="9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2660c0" style:font-size-asian="9pt" style:font-size-complex="9pt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244e4c" officeooo:paragraph-rsid="002660c0" style:font-size-asian="9pt" style:font-size-complex="9pt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2660c0" style:font-size-asian="9pt" style:font-weight-asian="bold" style:font-size-complex="9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2660c0" style:font-size-asian="9pt" style:font-weight-asian="bold" style:font-size-complex="9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21766b" officeooo:paragraph-rsid="002660c0" style:font-size-asian="9pt" style:font-weight-asian="bold" style:font-size-complex="9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244e4c" officeooo:paragraph-rsid="002660c0" style:font-size-asian="9pt" style:font-weight-asian="normal" style:font-size-complex="9pt" style:font-weight-complex="normal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2660c0" style:font-size-asian="9pt" style:font-weight-asian="bold" style:font-size-complex="9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4ac62" style:font-weight-asian="bold" style:font-weight-complex="bold"/>
    </style:style>
    <style:style style:name="T9" style:family="text">
      <style:text-properties officeooo:rsid="00240765"/>
    </style:style>
    <style:style style:name="T10" style:family="text">
      <style:text-properties officeooo:rsid="0021766b"/>
    </style:style>
    <style:style style:name="T11" style:family="text">
      <style:text-properties officeooo:rsid="001f9859"/>
    </style:style>
    <style:style style:name="T12" style:family="text">
      <style:text-properties officeooo:rsid="00235fe6"/>
    </style:style>
    <style:style style:name="T13" style:family="text">
      <style:text-properties fo:color="#000000" loext:opacity="100%"/>
    </style:style>
    <style:style style:name="T14" style:family="text">
      <style:text-properties fo:color="#000000" loext:opacity="100%" fo:font-size="9pt" fo:font-weight="normal" style:font-size-asian="9pt" style:font-weight-asian="normal" style:font-size-complex="9pt" style:font-weight-complex="normal"/>
    </style:style>
    <style:style style:name="T15" style:family="text">
      <style:text-properties fo:color="#000000" loext:opacity="100%" fo:font-size="9pt" fo:font-weight="normal" officeooo:rsid="0021766b" style:font-size-asian="9pt" style:font-weight-asian="normal" style:font-size-complex="9pt" style:font-weight-complex="normal"/>
    </style:style>
    <style:style style:name="T16" style:family="text">
      <style:text-properties fo:color="#000000" loext:opacity="100%" fo:font-weight="bold" style:font-weight-asian="bold" style:font-weight-complex="bold"/>
    </style:style>
    <style:style style:name="T17" style:family="text">
      <style:text-properties fo:color="#000000" loext:opacity="100%" fo:font-weight="bold" officeooo:rsid="0019a317" style:font-weight-asian="bold" style:font-weight-complex="bold"/>
    </style:style>
    <style:style style:name="T18" style:family="text">
      <style:text-properties fo:color="#000000" loext:opacity="100%" style:font-name="Times New Roman" fo:font-weight="bold" style:font-weight-asian="bold" style:font-weight-complex="bold"/>
    </style:style>
    <style:style style:name="T19" style:family="text">
      <style:text-properties fo:color="#000000" loext:opacity="100%" style:font-name="Times New Roman" fo:font-weight="bold" officeooo:rsid="0019a317" style:font-weight-asian="bold" style:font-weight-complex="bold"/>
    </style:style>
    <style:style style:name="T20" style:family="text">
      <style:text-properties fo:color="#000000" loext:opacity="100%" style:font-name="Times New Roman" fo:font-weight="bold" officeooo:rsid="00244e4c" style:font-weight-asian="bold" style:font-weight-complex="bold"/>
    </style:style>
    <style:style style:name="T21" style:family="text">
      <style:text-properties fo:color="#000000" loext:opacity="100%" officeooo:rsid="00244e4c"/>
    </style:style>
    <style:style style:name="T22" style:family="text">
      <style:text-properties officeooo:rsid="001e6843"/>
    </style:style>
    <style:style style:name="T23" style:family="text">
      <style:text-properties officeooo:rsid="00252cb2"/>
    </style:style>
    <style:style style:name="T24" style:family="text">
      <style:text-properties officeooo:rsid="002660c0"/>
    </style:style>
    <style:style style:name="T25" style:family="text">
      <style:text-properties style:font-name="Times New Roman"/>
    </style:style>
    <style:style style:name="T26" style:family="text">
      <style:text-properties style:font-name="Times New Roman" officeooo:rsid="00244e4c"/>
    </style:style>
    <style:style style:name="T27" style:family="text">
      <style:text-properties style:font-name="Times New Roman" officeooo:rsid="0021766b"/>
    </style:style>
    <style:style style:name="T28" style:family="text">
      <style:text-properties style:font-name="Times New Roman" fo:font-weight="bold" style:font-weight-asian="bold" style:font-weight-complex="bold"/>
    </style:style>
    <style:style style:name="T29" style:family="text">
      <style:text-properties style:font-name="Times New Roman" officeooo:rsid="001f9859"/>
    </style:style>
    <style:style style:name="T30" style:family="text">
      <style:text-properties style:font-name="Times New Roman" officeooo:rsid="001e6843"/>
    </style:style>
    <style:style style:name="T31" style:family="text">
      <style:text-properties officeooo:rsid="00244e4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<text:s/>Jadłospis- </text:span><text:span text:style-name="T3">Szkoła</text:span></text:p>
      <text:p text:style-name="P5">od <text:span text:style-name="T24">15</text:span><text:span text:style-name="T9">.05</text:span><text:span text:style-name="T4">.2023</text:span> do <text:span text:style-name="T9">1</text:span><text:span text:style-name="T24">9</text:span><text:span text:style-name="T9">.05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Data</text:p>
          </table:table-cell>
          <table:table-cell table:style-name="Tabela1.B1" office:value-type="string">
            <text:p text:style-name="P9">Obiad</text:p>
          </table:table-cell>
        </table:table-row>
        <table:table-row table:style-name="Tabela1.1">
          <table:table-cell table:style-name="Tabela1.A2" office:value-type="string">
            <text:p text:style-name="P11"><text:span text:style-name="T24">15</text:span><text:span text:style-name="T9">.05</text:span>.2023</text:p>
            <text:p text:style-name="P17">Alergeny:</text:p>
            <text:p text:style-name="P18"/>
            <text:p text:style-name="P13"><text:span text:style-name="T6">A</text:span><text:span text:style-name="T5">lergeny:</text:span></text:p>
          </table:table-cell>
          <table:table-cell table:style-name="Tabela1.B2" office:value-type="string">
            <text:p text:style-name="P24"><text:span text:style-name="T26">Żurek z jajkiem i kiełbasą, chleb pszenny</text:span><text:span text:style-name="T27"> </text:span><text:span text:style-name="T25"><text:s text:c="3"/></text:span></text:p>
            <text:p text:style-name="P26"><text:span text:style-name="T25">(seler, soja, mleko, gluten pszenn</text:span><text:span text:style-name="T29">y, </text:span><text:span text:style-name="T27">gluten żytni, </text:span><text:span text:style-name="T26">jaja, gorczyca</text:span><text:span text:style-name="T25">)</text:span></text:p>
            <text:p text:style-name="P30">Ryż z jabłkami i cynamonem, kompot, <text:span text:style-name="T24">pomarańcza</text:span></text:p>
            <text:p text:style-name="P22"/>
            <text:p text:style-name="P20"/>
          </table:table-cell>
        </table:table-row>
        <table:table-row table:style-name="Tabela1.1">
          <table:table-cell table:style-name="Tabela1.A2" office:value-type="string">
            <text:p text:style-name="P12"><text:span text:style-name="T24">16</text:span><text:span text:style-name="T9">.05</text:span><text:span text:style-name="T4">.2023</text:span></text:p>
            <text:p text:style-name="P15">Alergeny:</text:p>
            <text:p text:style-name="P15"/>
            <text:p text:style-name="P19"><text:span text:style-name="T8">A</text:span><text:span text:style-name="T7">lergeny:</text:span></text:p>
          </table:table-cell>
          <table:table-cell table:style-name="Tabela1.B2" office:value-type="string">
            <text:p text:style-name="P24"><text:span text:style-name="T21">Krupnik z kaszą gryczaną na wywarze warzywnym, chleb pszenny</text:span><text:span text:style-name="T13"> <text:s text:c="3"/></text:span></text:p>
            <text:p text:style-name="P26"><text:span text:style-name="T25">(seler, soja, </text:span><text:span text:style-name="T30">gluten pszenny, </text:span><text:span text:style-name="T26">mleko</text:span><text:span text:style-name="T25">)</text:span></text:p>
            <text:p text:style-name="P30">Łazanki z kapustą kiszoną <text:span text:style-name="T24">i kiełbasą</text:span>, kompot, <text:span text:style-name="T24">serek homogenizowany waniliowy</text:span></text:p>
            <text:p text:style-name="P27">( <text:span text:style-name="T31">gluten pszenny, </text:span><text:span text:style-name="T24">mleko</text:span>)</text:p>
          </table:table-cell>
        </table:table-row>
        <table:table-row table:style-name="Tabela1.1">
          <table:table-cell table:style-name="Tabela1.A2" office:value-type="string">
            <text:p text:style-name="P12"><text:span text:style-name="T24">17</text:span><text:span text:style-name="T9">.05</text:span><text:span text:style-name="T4">.2023</text:span></text:p>
            <text:p text:style-name="P16">Alergeny:</text:p>
            <text:p text:style-name="P16"/>
            <text:p text:style-name="P14">Alergeny:</text:p>
          </table:table-cell>
          <table:table-cell table:style-name="Tabela1.B2" office:value-type="string">
            <text:p text:style-name="P25">Zupa pomidorowa na wywarze warzywnym z makaronem, chleb żytni</text:p>
            <text:p text:style-name="P24"><text:span text:style-name="T18">(seler, soja, mleko, </text:span><text:span text:style-name="T19">gluten pszenny, </text:span><text:span text:style-name="T20">gluten żytni</text:span><text:span text:style-name="T18">)</text:span><text:span text:style-name="T28"> <text:s/></text:span></text:p>
            <text:p text:style-name="P25">Puree ziemniaczane z mlekiem, kotlet mielony wieprzowy, surówka z buraczków z jabłkiem, kompot, <text:span text:style-name="T24">jabłko</text:span></text:p>
            <text:p text:style-name="P27"><text:span text:style-name="T10">(</text:span> mleko, <text:span text:style-name="T31">jaja, gluten pszenny</text:span>)</text:p>
            <text:p text:style-name="P22"/>
          </table:table-cell>
        </table:table-row>
        <table:table-row table:style-name="Tabela1.1">
          <table:table-cell table:style-name="Tabela1.A2" office:value-type="string">
            <text:p text:style-name="P12"><text:span text:style-name="T24">18</text:span><text:span text:style-name="T9">.05</text:span><text:span text:style-name="T4">.2023</text:span></text:p>
            <text:p text:style-name="P15">Alergeny:</text:p>
            <text:p text:style-name="P15"/>
            <text:p text:style-name="P19"><text:span text:style-name="T8">A</text:span><text:span text:style-name="T7">lergeny:</text:span></text:p>
          </table:table-cell>
          <table:table-cell table:style-name="Tabela1.B2" office:value-type="string">
            <text:p text:style-name="P30">Zupa jarzynowa na wywarze warzywnym, chleb pszenny</text:p>
            <text:p text:style-name="P21">(seler, soja, gluten pszenny<text:span text:style-name="T22">,</text:span><text:span text:style-name="T10"> </text:span>mleko ) </text:p>
            <text:p text:style-name="P23">Pierogi ruskie, kompot, <text:span text:style-name="T24">banan</text:span></text:p>
            <text:p text:style-name="P28">(mleko, gluten pszenny, <text:span text:style-name="T31">jaja</text:span>)</text:p>
          </table:table-cell>
        </table:table-row>
        <table:table-row table:style-name="Tabela1.1">
          <table:table-cell table:style-name="Tabela1.A2" office:value-type="string">
            <text:p text:style-name="P10"><text:span text:style-name="T24">19</text:span><text:span text:style-name="T9">.05</text:span>.2023</text:p>
            <text:p text:style-name="P15">Alergeny:</text:p>
            <text:p text:style-name="P15"/>
            <text:p text:style-name="P15"/>
            <text:p text:style-name="P19"><text:span text:style-name="T8">A</text:span><text:span text:style-name="T7">lergeny:</text:span></text:p>
          </table:table-cell>
          <table:table-cell table:style-name="Tabela1.B2" office:value-type="string">
            <text:p text:style-name="P30">Zupa koperkowa z ryżem na wywarze warzywnym, chleb żytni</text:p>
            <text:p text:style-name="P31">( seler, soja, mleko, gluten pszenny, <text:span text:style-name="T24">gluten żytni</text:span><text:span text:style-name="T9">)</text:span></text:p>
            <text:p text:style-name="P30">Ziemniaki z masłem i koperkiem, paluszki rybne pieczone, surówka z kiszonej kapusty z marchewką i jabłkiem, kompot, <text:span text:style-name="T24">drożdżówka</text:span></text:p>
            <text:p text:style-name="P7"/>
            <text:p text:style-name="P31">( mleko, jaja, ryba, gluten pszenny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15T15:49:24.221000000</dc:date>
    <meta:editing-duration>PT2H51M24S</meta:editing-duration>
    <meta:editing-cycles>9</meta:editing-cycles>
    <meta:generator>LibreOffice/7.4.0.3$Windows_X86_64 LibreOffice_project/f85e47c08ddd19c015c0114a68350214f7066f5a</meta:generator>
    <meta:print-date>2023-05-08T09:57:26.281000000</meta:print-date>
    <meta:document-statistic meta:table-count="1" meta:image-count="0" meta:object-count="0" meta:page-count="1" meta:paragraph-count="42" meta:word-count="272" meta:character-count="2016" meta:non-whitespace-character-count="1774"/>
  </office:meta>
</office:document-meta>
</file>