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style:rel-width="100%" fo:margin-left="0cm" fo:margin-top="0cm" fo:margin-bottom="0cm" table:align="left" style:writing-mode="lr-tb"/>
    </style:style>
    <style:style style:name="Tabela1.A" style:family="table-column">
      <style:table-column-properties style:column-width="3.387cm" style:rel-column-width="1920*"/>
    </style:style>
    <style:style style:name="Tabela1.B" style:family="table-column">
      <style:table-column-properties style:column-width="13.614cm" style:rel-column-width="7718*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Preformatted_20_Text">
      <style:paragraph-properties fo:orphans="2" fo:widows="2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3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fo:background-color="#ffffd7" style:font-size-asian="6pt" style:font-size-complex="6pt"/>
    </style:style>
    <style:style style:name="P4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10pt" fo:font-style="italic" fo:font-weight="bold" officeooo:paragraph-rsid="0017df62" style:font-size-asian="8.75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rsid="00209c2b" officeooo:paragraph-rsid="00209c2b" style:font-size-asian="10pt" style:font-weight-asian="normal" style:font-size-complex="10pt" style:font-weight-complex="normal"/>
    </style:style>
    <style:style style:name="P8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7df62" fo:background-color="#ffffd7" style:font-size-asian="16pt" style:font-weight-asian="bold" style:font-size-complex="16pt" style:font-weight-complex="bold"/>
    </style:style>
    <style:style style:name="P9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style="normal" fo:font-weight="bold" officeooo:paragraph-rsid="0017df62" fo:background-color="#ffffd7" style:font-size-asian="16pt" style:font-style-asian="normal" style:font-weight-asian="bold" style:font-size-complex="16pt" style:font-style-complex="normal" style:font-weight-complex="bold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17df62" style:font-size-asian="12pt" style:font-size-complex="12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21ea84" style:font-size-asian="12pt" style:font-size-complex="12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paragraph-rsid="0017df62" style:font-size-asian="12pt" style:font-size-complex="12pt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17df62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21ea84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11aa35" officeooo:paragraph-rsid="0017df62" style:font-size-asian="10pt" style:font-size-complex="10pt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1aa35" officeooo:paragraph-rsid="0017df62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21ea84" fo:background-color="transparent" style:font-size-asian="10pt" style:font-weight-asian="bold" style:font-size-complex="10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fo:background-color="transparent" style:font-size-asian="10pt" style:font-weight-asian="bold" style:font-size-complex="10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21ea84" style:font-size-asian="10pt" style:font-weight-asian="bold" style:font-size-complex="10pt" style:font-weight-complex="bold"/>
    </style:style>
    <style:style style:name="P22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10pt" fo:font-weight="bold" officeooo:rsid="000272fc" officeooo:paragraph-rsid="00240765" style:font-size-asian="10pt" style:font-weight-asian="bold" style:font-size-complex="10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11aa35" officeooo:paragraph-rsid="0017df62" style:font-size-asian="10pt" style:font-size-complex="10pt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21766b" officeooo:paragraph-rsid="00240765" style:font-size-asian="9pt" style:font-weight-asian="normal" style:font-size-complex="9pt" style:font-weight-complex="normal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9859" officeooo:paragraph-rsid="00240765" style:font-size-asian="9pt" style:font-weight-asian="bold" style:font-size-complex="9pt" style:font-weight-complex="bold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rsid="0021766b" officeooo:paragraph-rsid="00240765" style:font-size-asian="9pt" style:font-weight-asian="normal" style:font-size-complex="9pt" style:font-weight-complex="normal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240765" style:font-size-asian="9pt" style:font-size-complex="9pt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fo:font-size="9pt" officeooo:rsid="0021766b" officeooo:paragraph-rsid="00240765" style:font-size-asian="9pt" style:font-size-complex="9pt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paragraph-rsid="00240765" style:font-size-asian="9pt" style:font-weight-asian="bold" style:font-size-complex="9pt" style:font-weight-complex="bold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1f9859" officeooo:paragraph-rsid="00240765" style:font-size-asian="9pt" style:font-weight-asian="bold" style:font-size-complex="9pt" style:font-weight-complex="bold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21766b" officeooo:paragraph-rsid="00240765" style:font-size-asian="9pt" style:font-weight-asian="bold" style:font-size-complex="9pt" style:font-weight-complex="bold"/>
    </style:style>
    <style:style style:name="T1" style:family="text">
      <style:text-properties officeooo:rsid="000bada3"/>
    </style:style>
    <style:style style:name="T2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officeooo:rsid="000db529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14ac62" fo:background-color="transparent" loext:char-shading-value="0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14ac62" style:font-weight-asian="bold" style:font-weight-complex="bold"/>
    </style:style>
    <style:style style:name="T9" style:family="text">
      <style:text-properties officeooo:rsid="001f24fb"/>
    </style:style>
    <style:style style:name="T10" style:family="text">
      <style:text-properties officeooo:rsid="0021ea84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fo:font-weight="normal" officeooo:rsid="0017f345" style:font-weight-asian="normal" style:font-weight-complex="normal"/>
    </style:style>
    <style:style style:name="T13" style:family="text">
      <style:text-properties fo:font-weight="normal" officeooo:rsid="001783c6" style:font-weight-asian="normal" style:font-weight-complex="normal"/>
    </style:style>
    <style:style style:name="T14" style:family="text">
      <style:text-properties fo:font-weight="normal" officeooo:rsid="0021ea84" style:font-weight-asian="normal" style:font-weight-complex="normal"/>
    </style:style>
    <style:style style:name="T15" style:family="text">
      <style:text-properties fo:font-weight="normal" officeooo:rsid="001e6843" style:font-weight-asian="normal" style:font-weight-complex="normal"/>
    </style:style>
    <style:style style:name="T16" style:family="text">
      <style:text-properties fo:font-weight="normal" officeooo:rsid="00252cb2" style:font-weight-asian="normal" style:font-weight-complex="normal"/>
    </style:style>
    <style:style style:name="T17" style:family="text">
      <style:text-properties fo:font-weight="normal" officeooo:rsid="0021766b" style:font-weight-asian="normal" style:font-weight-complex="normal"/>
    </style:style>
    <style:style style:name="T18" style:family="text">
      <style:text-properties officeooo:rsid="0017f345"/>
    </style:style>
    <style:style style:name="T19" style:family="text">
      <style:text-properties officeooo:rsid="001783c6"/>
    </style:style>
    <style:style style:name="T20" style:family="text">
      <style:text-properties officeooo:rsid="00240765"/>
    </style:style>
    <style:style style:name="T21" style:family="text">
      <style:text-properties officeooo:rsid="0021766b"/>
    </style:style>
    <style:style style:name="T22" style:family="text">
      <style:text-properties officeooo:rsid="001f9859"/>
    </style:style>
    <style:style style:name="T23" style:family="text">
      <style:text-properties officeooo:rsid="00235fe6"/>
    </style:style>
    <style:style style:name="T24" style:family="text">
      <style:text-properties fo:color="#000000" loext:opacity="100%" fo:font-size="9pt" style:font-size-asian="9pt" style:font-size-complex="9pt"/>
    </style:style>
    <style:style style:name="T25" style:family="text">
      <style:text-properties fo:color="#000000" loext:opacity="100%" fo:font-size="9pt" officeooo:rsid="0021766b" style:font-size-asian="9pt" style:font-size-complex="9pt"/>
    </style:style>
    <style:style style:name="T26" style:family="text">
      <style:text-properties fo:color="#000000" loext:opacity="100%" fo:font-size="9pt" fo:font-weight="normal" style:font-size-asian="9pt" style:font-weight-asian="normal" style:font-size-complex="9pt" style:font-weight-complex="normal"/>
    </style:style>
    <style:style style:name="T27" style:family="text">
      <style:text-properties fo:color="#000000" loext:opacity="100%" fo:font-size="9pt" fo:font-weight="normal" officeooo:rsid="0021766b" style:font-size-asian="9pt" style:font-weight-asian="normal" style:font-size-complex="9pt" style:font-weight-complex="normal"/>
    </style:style>
    <style:style style:name="T28" style:family="text">
      <style:text-properties fo:color="#000000" loext:opacity="100%" fo:font-weight="bold" style:font-weight-asian="bold" style:font-weight-complex="bold"/>
    </style:style>
    <style:style style:name="T29" style:family="text">
      <style:text-properties fo:color="#000000" loext:opacity="100%" fo:font-weight="bold" officeooo:rsid="0019a317" style:font-weight-asian="bold" style:font-weight-complex="bold"/>
    </style:style>
    <style:style style:name="T30" style:family="text">
      <style:text-properties officeooo:rsid="001e6843"/>
    </style:style>
    <style:style style:name="T31" style:family="text">
      <style:text-properties officeooo:rsid="00252cb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<text:s/>Jadłospis- </text:span><text:span text:style-name="T3">Szkoła</text:span></text:p>
      <text:p text:style-name="P5">od <text:span text:style-name="T20">08.05</text:span><text:span text:style-name="T4">.2023</text:span> do <text:span text:style-name="T20">12.05</text:span><text:span text:style-name="T4">.2023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8">Data</text:p>
          </table:table-cell>
          <table:table-cell table:style-name="Tabela1.B1" office:value-type="string">
            <text:p text:style-name="P9">Obiad</text:p>
          </table:table-cell>
        </table:table-row>
        <table:table-row table:style-name="Tabela1.1">
          <table:table-cell table:style-name="Tabela1.A2" office:value-type="string">
            <text:p text:style-name="P11"><text:span text:style-name="T20">08.05</text:span>.2023</text:p>
            <text:p text:style-name="P18">Alergeny:</text:p>
            <text:p text:style-name="P19"/>
            <text:p text:style-name="P13"><text:span text:style-name="T6">A</text:span><text:span text:style-name="T5">lergeny:</text:span></text:p>
          </table:table-cell>
          <table:table-cell table:style-name="Tabela1.B2" office:value-type="string">
            <text:p text:style-name="P27"><text:span text:style-name="T21">Zupa brokułowa na wywarze warzywnym, chleb żytni, </text:span><text:s/></text:p>
            <text:p text:style-name="P29">(seler, soja, mleko, gluten pszenn<text:span text:style-name="T22">y, </text:span><text:span text:style-name="T21">gluten żytni</text:span>)</text:p>
            <text:p text:style-name="P24">Makaron z musem truskawkowo-bananowym, kompot, <text:span text:style-name="T20">kiwi, ciasteczka brzoskwiniowe</text:span></text:p>
            <text:p text:style-name="P30">(gluten pszenny, jaja, <text:span text:style-name="T23">mleko</text:span>)</text:p>
            <text:p text:style-name="P17"/>
          </table:table-cell>
        </table:table-row>
        <table:table-row table:style-name="Tabela1.1">
          <table:table-cell table:style-name="Tabela1.A2" office:value-type="string">
            <text:p text:style-name="P12"><text:span text:style-name="T20">09.05</text:span><text:span text:style-name="T4">.2023</text:span></text:p>
            <text:p text:style-name="P14">Alergeny:</text:p>
            <text:p text:style-name="P14"/>
            <text:p text:style-name="P16"><text:span text:style-name="T8">A</text:span><text:span text:style-name="T7">lergeny:</text:span></text:p>
          </table:table-cell>
          <table:table-cell table:style-name="Tabela1.B2" office:value-type="string">
            <text:p text:style-name="P22"><text:span text:style-name="T27">Rosół drobiowy z makaronem</text:span><text:span text:style-name="T26"> <text:s/></text:span><text:s/></text:p>
            <text:p text:style-name="P29"><text:span text:style-name="T20">(</text:span>seler, soja, <text:span text:style-name="T30">gluten pszenny, </text:span><text:span text:style-name="T21">jaja</text:span>)</text:p>
            <text:p text:style-name="P24">Ziemniaki z masłem i koperkiem, udko pieczone, surówka z kapusty pekińskiej <text:s/>papryki <text:s/>i kukurydzy, kompot, <text:span text:style-name="T20">jabłko</text:span></text:p>
            <text:p text:style-name="P30">( mleko)</text:p>
          </table:table-cell>
        </table:table-row>
        <table:table-row table:style-name="Tabela1.1">
          <table:table-cell table:style-name="Tabela1.A2" office:value-type="string">
            <text:p text:style-name="P12"><text:span text:style-name="T20">10.05</text:span><text:span text:style-name="T4">.2023</text:span></text:p>
            <text:p text:style-name="P15">Alergeny:</text:p>
            <text:p text:style-name="P15"/>
            <text:p text:style-name="P21">Alergeny:</text:p>
          </table:table-cell>
          <table:table-cell table:style-name="Tabela1.B2" office:value-type="string">
            <text:p text:style-name="P28">Zupa pomidorowa na wywarze warzywnym z ryżem, chleb pszenny</text:p>
            <text:p text:style-name="P27"><text:span text:style-name="T28">(seler, soja, mleko, </text:span><text:span text:style-name="T29">gluten pszenny</text:span><text:span text:style-name="T28">)</text:span><text:span text:style-name="T7"> <text:s/></text:span></text:p>
            <text:p text:style-name="P28">Puree ziemniaczane z mlekiem, jajko sadzone, sałata masłowa ze śmietaną, kompot, <text:span text:style-name="T20">pomarańcza</text:span></text:p>
            <text:p text:style-name="P30"/>
            <text:p text:style-name="P30"><text:span text:style-name="T21">(</text:span> mleko)</text:p>
          </table:table-cell>
        </table:table-row>
        <table:table-row table:style-name="Tabela1.1">
          <table:table-cell table:style-name="Tabela1.A2" office:value-type="string">
            <text:p text:style-name="P12"><text:span text:style-name="T20">11.05</text:span><text:span text:style-name="T4">.2023</text:span></text:p>
            <text:p text:style-name="P14">Alergeny:</text:p>
            <text:p text:style-name="P14"/>
            <text:p text:style-name="P16"><text:span text:style-name="T8">A</text:span><text:span text:style-name="T7">lergeny:</text:span></text:p>
          </table:table-cell>
          <table:table-cell table:style-name="Tabela1.B2" office:value-type="string">
            <text:p text:style-name="P28"><text:span text:style-name="T11">Zupa grochowa z ziemniakami, chleb żytni</text:span></text:p>
            <text:p text:style-name="P29">(seler, soja, gluten pszenny<text:span text:style-name="T30">,</text:span><text:span text:style-name="T31"> </text:span><text:span text:style-name="T21">gluten żytni, </text:span>mleko ) </text:p>
            <text:p text:style-name="P26"><text:span text:style-name="T11">Kasza jęczmienna, gulasz wieprzowy, ogórek kiszony, kompot, </text:span><text:span text:style-name="T20">gruszka</text:span></text:p>
            <text:p text:style-name="P31">(mleko, gluten pszenny, gluten żytni, gluten jęczmienny)</text:p>
          </table:table-cell>
        </table:table-row>
        <table:table-row table:style-name="Tabela1.1">
          <table:table-cell table:style-name="Tabela1.A2" office:value-type="string">
            <text:p text:style-name="P10"><text:span text:style-name="T20">12.05</text:span>.2023</text:p>
            <text:p text:style-name="P14">Alergeny:</text:p>
            <text:p text:style-name="P14"/>
            <text:p text:style-name="P16"><text:span text:style-name="T8"/></text:p>
            <text:p text:style-name="P16"><text:span text:style-name="T8">A</text:span><text:span text:style-name="T7">lergeny:</text:span></text:p>
          </table:table-cell>
          <table:table-cell table:style-name="Tabela1.B2" office:value-type="string">
            <text:p text:style-name="P24"><text:span text:style-name="T11">Zupa kalafiorowa na wywarze warzywnym z kaszą manną, chleb pszenny</text:span></text:p>
            <text:p text:style-name="P25">( seler, soja, mleko, gluten pszenny<text:span text:style-name="T20">)</text:span></text:p>
            <text:p text:style-name="P24"/>
            <text:p text:style-name="P24">Makaron z tuńczykiem i pesto z pestek dyni, kompot, <text:span text:style-name="T20">banan</text:span></text:p>
            <text:p text:style-name="P7"/>
            <text:p text:style-name="P25">( mleko, jaja, ryba, gluten pszenny)</text:p>
          </table:table-cell>
        </table:table-row>
      </table:table>
      <text:p text:style-name="P6"/>
      <text:p text:style-name="P3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1">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5-08T09:56:28.179000000</dc:date>
    <meta:editing-duration>PT2H28M40S</meta:editing-duration>
    <meta:editing-cycles>8</meta:editing-cycles>
    <meta:generator>LibreOffice/7.4.0.3$Windows_X86_64 LibreOffice_project/f85e47c08ddd19c015c0114a68350214f7066f5a</meta:generator>
    <meta:print-date>2023-05-08T09:57:26.281000000</meta:print-date>
    <meta:document-statistic meta:table-count="1" meta:image-count="0" meta:object-count="0" meta:page-count="1" meta:paragraph-count="43" meta:word-count="266" meta:character-count="1998" meta:non-whitespace-character-count="1764"/>
  </office:meta>
</office:document-meta>
</file>