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6.801cm" fo:margin-left="0.302cm" fo:margin-top="0cm" fo:margin-bottom="0cm" table:align="left" style:writing-mode="lr-tb"/>
    </style:style>
    <style:style style:name="Tabela3.A" style:family="table-column">
      <style:table-column-properties style:column-width="2.699cm"/>
    </style:style>
    <style:style style:name="Tabela3.B" style:family="table-column">
      <style:table-column-properties style:column-width="5.106cm"/>
    </style:style>
    <style:style style:name="Tabela3.C" style:family="table-column">
      <style:table-column-properties style:column-width="5.318cm"/>
    </style:style>
    <style:style style:name="Tabela3.D" style:family="table-column">
      <style:table-column-properties style:column-width="3.678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.4" style:family="table-row">
      <style:table-row-properties style:min-row-height="3.679cm" fo:keep-together="auto"/>
    </style:style>
    <style:style style:name="P1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0bf71c" style:font-size-asian="6pt" style:font-size-complex="6pt"/>
    </style:style>
    <style:style style:name="P2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0pt" fo:font-style="italic" fo:font-weight="bold" officeooo:paragraph-rsid="000bf71c" style:font-size-asian="20pt" style:font-style-asian="italic" style:font-weight-asian="bold" style:font-size-complex="20pt" style:font-style-complex="italic" style:font-weight-complex="bold"/>
    </style:style>
    <style:style style:name="P3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0bf71c" style:font-size-asian="16pt" style:font-weight-asian="bold" style:font-size-complex="16pt" style:font-weight-complex="bold"/>
    </style:style>
    <style:style style:name="P4" style:family="paragraph" style:parent-style-name="Standard">
      <style:paragraph-properties fo:margin-top="0cm" fo:margin-bottom="0.282cm" style:contextual-spacing="false" fo:orphans="0" fo:widows="0"/>
      <style:text-properties fo:font-size="7pt" officeooo:rsid="000f03d8" officeooo:paragraph-rsid="000f03d8" style:font-size-asian="7pt" style:font-size-complex="7pt"/>
    </style:style>
    <style:style style:name="P5" style:family="paragraph" style:parent-style-name="Standard">
      <style:paragraph-properties fo:margin-top="0cm" fo:margin-bottom="0.282cm" style:contextual-spacing="false" fo:orphans="0" fo:widows="0"/>
      <style:text-properties fo:font-size="7pt" officeooo:paragraph-rsid="000bf71c" style:font-size-asian="7pt" style:font-size-complex="7pt"/>
    </style:style>
    <style:style style:name="P6" style:family="paragraph" style:parent-style-name="Standard">
      <style:paragraph-properties fo:margin-top="0cm" fo:margin-bottom="0.282cm" style:contextual-spacing="false" fo:orphans="0" fo:widows="0"/>
      <style:text-properties fo:font-size="7pt" fo:font-weight="normal" officeooo:rsid="000f03d8" officeooo:paragraph-rsid="000f03d8" style:font-size-asian="7pt" style:font-weight-asian="normal" style:font-size-complex="7pt" style:font-weight-complex="normal"/>
    </style:style>
    <style:style style:name="P7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0cc50d" officeooo:paragraph-rsid="000bf71c" style:font-size-asian="7pt" style:font-weight-asian="bold" style:font-size-complex="7pt" style:font-weight-complex="bold"/>
    </style:style>
    <style:style style:name="P8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0272fc" officeooo:paragraph-rsid="000bf71c" style:font-size-asian="7pt" style:font-weight-asian="bold" style:font-size-complex="7pt" style:font-weight-complex="bold"/>
    </style:style>
    <style:style style:name="P9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15947d" officeooo:paragraph-rsid="000bf71c" style:font-size-asian="7pt" style:font-weight-asian="bold" style:font-size-complex="7pt" style:font-weight-complex="bold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officeooo:rsid="001d387a" officeooo:paragraph-rsid="000bf71c" style:font-size-asian="7pt" style:font-size-complex="7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officeooo:rsid="000f03d8" officeooo:paragraph-rsid="000f03d8" style:font-size-asian="7pt" style:font-size-complex="7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officeooo:paragraph-rsid="000bf71c" style:font-size-asian="7pt" style:font-size-complex="7pt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paragraph-rsid="000bf71c" style:font-size-asian="7pt" style:font-weight-asian="bold" style:font-size-complex="7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paragraph-rsid="000db1ca" style:font-size-asian="7pt" style:font-weight-asian="bold" style:font-size-complex="7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272fc" officeooo:paragraph-rsid="000bf71c" style:font-size-asian="7pt" style:font-weight-asian="bold" style:font-size-complex="7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f03d8" officeooo:paragraph-rsid="000f03d8" style:font-size-asian="7pt" style:font-weight-asian="bold" style:font-size-complex="7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cc50d" officeooo:paragraph-rsid="000db1ca" style:font-size-asian="7pt" style:font-weight-asian="bold" style:font-size-complex="7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cc50d" officeooo:paragraph-rsid="000bf71c" style:font-size-asian="7pt" style:font-weight-asian="bold" style:font-size-complex="7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7c940" officeooo:paragraph-rsid="000bf71c" style:font-size-asian="7pt" style:font-weight-asian="bold" style:font-size-complex="7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919ca" officeooo:paragraph-rsid="000bf71c" style:font-size-asian="7pt" style:font-weight-asian="bold" style:font-size-complex="7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155bb9" officeooo:paragraph-rsid="000bf71c" style:font-size-asian="7pt" style:font-weight-asian="bold" style:font-size-complex="7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1e80ea" officeooo:paragraph-rsid="000bf71c" style:font-size-asian="7pt" style:font-weight-asian="bold" style:font-size-complex="7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bf71c" officeooo:paragraph-rsid="000bf71c" style:font-size-asian="7pt" style:font-weight-asian="bold" style:font-size-complex="7pt" style:font-weight-complex="bold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1ff5ee" officeooo:paragraph-rsid="000bf71c" style:font-size-asian="7pt" style:font-weight-asian="bold" style:font-size-complex="7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2221f5" officeooo:paragraph-rsid="000bf71c" style:font-size-asian="7pt" style:font-weight-asian="bold" style:font-size-complex="7pt" style:font-weight-complex="bold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bold" officeooo:rsid="000f0aa9" officeooo:paragraph-rsid="000bf71c" style:font-size-asian="7pt" style:font-weight-asian="bold" style:font-size-complex="7pt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0f03d8" officeooo:paragraph-rsid="000f03d8" style:font-size-asian="7pt" style:font-weight-asian="normal" style:font-size-complex="7pt" style:font-weight-complex="normal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1d387a" officeooo:paragraph-rsid="000bf71c" style:font-size-asian="7pt" style:font-weight-asian="normal" style:font-size-complex="7pt" style:font-weight-complex="normal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7pt" fo:font-weight="normal" officeooo:rsid="000db1ca" officeooo:paragraph-rsid="000db1ca" style:font-size-asian="7pt" style:font-weight-asian="normal" style:font-size-complex="7pt" style:font-weight-complex="normal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fo:font-size="7pt" officeooo:rsid="000f03d8" officeooo:paragraph-rsid="000f03d8" style:font-size-asian="7pt" style:font-size-complex="7pt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fo:font-size="7pt" officeooo:paragraph-rsid="000bf71c" style:font-size-asian="7pt" style:font-size-complex="7pt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fo:font-size="7pt" officeooo:rsid="000db1ca" officeooo:paragraph-rsid="000db1ca" style:font-size-asian="7pt" style:font-size-complex="7pt"/>
    </style:style>
    <style:style style:name="P33" style:family="paragraph" style:parent-style-name="Table_20_Contents">
      <style:paragraph-properties fo:margin-top="0cm" fo:margin-bottom="0.282cm" style:contextual-spacing="false" fo:orphans="0" fo:widows="0"/>
      <style:text-properties fo:font-size="7pt" fo:font-weight="bold" officeooo:rsid="000db1ca" officeooo:paragraph-rsid="000db1ca" style:font-size-asian="7pt" style:font-weight-asian="bold" style:font-size-complex="7pt" style:font-weight-complex="bold"/>
    </style:style>
    <style:style style:name="P34" style:family="paragraph" style:parent-style-name="Table_20_Contents">
      <style:paragraph-properties fo:margin-top="0cm" fo:margin-bottom="0.282cm" style:contextual-spacing="false" fo:orphans="0" fo:widows="0"/>
      <style:text-properties fo:font-size="7pt" fo:font-weight="bold" officeooo:rsid="000f03d8" officeooo:paragraph-rsid="000f03d8" style:font-size-asian="7pt" style:font-weight-asian="bold" style:font-size-complex="7pt" style:font-weight-complex="bold"/>
    </style:style>
    <style:style style:name="P35" style:family="paragraph" style:parent-style-name="Table_20_Contents">
      <style:paragraph-properties fo:margin-top="0cm" fo:margin-bottom="0.282cm" style:contextual-spacing="false" fo:orphans="0" fo:widows="0"/>
      <style:text-properties fo:font-size="7pt" fo:font-weight="bold" officeooo:rsid="000cc50d" officeooo:paragraph-rsid="000bf71c" style:font-size-asian="7pt" style:font-weight-asian="bold" style:font-size-complex="7pt" style:font-weight-complex="bold"/>
    </style:style>
    <style:style style:name="P36" style:family="paragraph" style:parent-style-name="Table_20_Contents">
      <style:paragraph-properties fo:margin-top="0cm" fo:margin-bottom="0.282cm" style:contextual-spacing="false" fo:orphans="0" fo:widows="0"/>
      <style:text-properties fo:font-size="7pt" fo:font-weight="normal" officeooo:rsid="000272fc" officeooo:paragraph-rsid="000bf71c" style:font-size-asian="7pt" style:font-weight-asian="normal" style:font-size-complex="7pt" style:font-weight-complex="normal"/>
    </style:style>
    <style:style style:name="P37" style:family="paragraph" style:parent-style-name="Table_20_Contents">
      <style:paragraph-properties fo:margin-top="0cm" fo:margin-bottom="0.282cm" style:contextual-spacing="false" fo:orphans="0" fo:widows="0"/>
      <style:text-properties fo:font-size="7pt" fo:font-weight="normal" officeooo:rsid="0015947d" officeooo:paragraph-rsid="000bf71c" style:font-size-asian="7pt" style:font-weight-asian="normal" style:font-size-complex="7pt" style:font-weight-complex="normal"/>
    </style:style>
    <style:style style:name="P38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7pt" officeooo:rsid="000f03d8" officeooo:paragraph-rsid="000f03d8" style:font-size-asian="7pt" style:font-size-complex="7pt"/>
    </style:style>
    <style:style style:name="P39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7pt" fo:font-weight="bold" officeooo:paragraph-rsid="000bf71c" style:font-size-asian="7pt" style:font-weight-asian="bold" style:font-size-complex="7pt" style:font-weight-complex="bold"/>
    </style:style>
    <style:style style:name="T1" style:family="text">
      <style:text-properties officeooo:rsid="000bada3"/>
    </style:style>
    <style:style style:name="T2" style:family="text">
      <style:text-properties officeooo:rsid="00183be8"/>
    </style:style>
    <style:style style:name="T3" style:family="text">
      <style:text-properties officeooo:rsid="000cc50d"/>
    </style:style>
    <style:style style:name="T4" style:family="text">
      <style:text-properties officeooo:rsid="0015947d"/>
    </style:style>
    <style:style style:name="T5" style:family="text">
      <style:text-properties officeooo:rsid="001d387a"/>
    </style:style>
    <style:style style:name="T6" style:family="text">
      <style:text-properties officeooo:rsid="00060fcb"/>
    </style:style>
    <style:style style:name="T7" style:family="text">
      <style:text-properties style:font-name="Times New Roman"/>
    </style:style>
    <style:style style:name="T8" style:family="text">
      <style:text-properties style:font-name="Times New Roman" fo:font-weight="bold" style:font-weight-asian="bold" style:font-weight-complex="bold"/>
    </style:style>
    <style:style style:name="T9" style:family="text">
      <style:text-properties style:font-name="Times New Roman" fo:font-weight="bold" officeooo:rsid="000919ca" style:font-weight-asian="bold" style:font-weight-complex="bold"/>
    </style:style>
    <style:style style:name="T10" style:family="text">
      <style:text-properties style:font-name="Times New Roman" fo:font-weight="bold" officeooo:rsid="00155bb9" style:font-weight-asian="bold" style:font-weight-complex="bold"/>
    </style:style>
    <style:style style:name="T11" style:family="text">
      <style:text-properties style:font-name="Times New Roman" fo:font-weight="bold" officeooo:rsid="001e6843" style:font-weight-asian="bold" style:font-weight-complex="bold"/>
    </style:style>
    <style:style style:name="T12" style:family="text">
      <style:text-properties style:font-name="Times New Roman" fo:font-weight="bold" officeooo:rsid="00183be8" style:font-weight-asian="bold" style:font-weight-complex="bold"/>
    </style:style>
    <style:style style:name="T13" style:family="text">
      <style:text-properties style:font-name="Times New Roman" fo:font-weight="bold" officeooo:rsid="0015947d" style:font-weight-asian="bold" style:font-weight-complex="bold"/>
    </style:style>
    <style:style style:name="T14" style:family="text">
      <style:text-properties style:font-name="Times New Roman" fo:font-weight="bold" officeooo:rsid="0007c940" style:font-weight-asian="bold" style:font-weight-complex="bold"/>
    </style:style>
    <style:style style:name="T15" style:family="text">
      <style:text-properties style:font-name="Times New Roman" fo:font-weight="bold" officeooo:rsid="00252cb2" style:font-weight-asian="bold" style:font-weight-complex="bold"/>
    </style:style>
    <style:style style:name="T16" style:family="text">
      <style:text-properties style:font-name="Times New Roman" fo:font-weight="bold" officeooo:rsid="000bf71c" style:font-weight-asian="bold" style:font-weight-complex="bold"/>
    </style:style>
    <style:style style:name="T17" style:family="text">
      <style:text-properties style:font-name="Times New Roman" fo:font-weight="bold" officeooo:rsid="000db1ca" style:font-weight-asian="bold" style:font-weight-complex="bold"/>
    </style:style>
    <style:style style:name="T18" style:family="text">
      <style:text-properties style:font-name="Times New Roman" fo:font-weight="bold" officeooo:rsid="000f03d8" style:font-weight-asian="bold" style:font-weight-complex="bold"/>
    </style:style>
    <style:style style:name="T19" style:family="text">
      <style:text-properties style:font-name="Times New Roman" fo:font-size="10.5pt" officeooo:rsid="001d387a" style:font-size-asian="10.5pt" style:font-size-complex="10.5pt"/>
    </style:style>
    <style:style style:name="T20" style:family="text">
      <style:text-properties style:font-name="Times New Roman" fo:font-size="10.5pt" officeooo:rsid="000f03d8" style:font-size-asian="10.5pt" style:font-size-complex="10.5pt"/>
    </style:style>
    <style:style style:name="T21" style:family="text">
      <style:text-properties style:font-name="Times New Roman" officeooo:rsid="001e6843"/>
    </style:style>
    <style:style style:name="T22" style:family="text">
      <style:text-properties style:font-name="Times New Roman" fo:font-weight="normal" style:font-weight-asian="normal" style:font-weight-complex="normal"/>
    </style:style>
    <style:style style:name="T23" style:family="text">
      <style:text-properties style:font-name="Times New Roman" officeooo:rsid="000f03d8"/>
    </style:style>
    <style:style style:name="T24" style:family="text">
      <style:text-properties style:font-name="Times New Roman" officeooo:rsid="001d387a"/>
    </style:style>
    <style:style style:name="T25" style:family="text">
      <style:text-properties officeooo:rsid="0007c940"/>
    </style:style>
    <style:style style:name="T26" style:family="text">
      <style:text-properties officeooo:rsid="001e6843"/>
    </style:style>
    <style:style style:name="T27" style:family="text">
      <style:text-properties fo:background-color="#ffffd7" loext:char-shading-value="0"/>
    </style:style>
    <style:style style:name="T28" style:family="text">
      <style:text-properties officeooo:rsid="000bf71c"/>
    </style:style>
    <style:style style:name="T29" style:family="text">
      <style:text-properties officeooo:rsid="000db1ca"/>
    </style:style>
    <style:style style:name="T30" style:family="text">
      <style:text-properties officeooo:rsid="000f03d8"/>
    </style:style>
    <style:style style:name="T31" style:family="text">
      <style:text-properties officeooo:rsid="0010cd7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Jadłospis- Przedszkole</text:p>
      <text:p text:style-name="P2">od <text:s/><text:span text:style-name="T30">22.05</text:span><text:span text:style-name="T5">.2023</text:span> do <text:span text:style-name="T30">26.05</text:span><text:span text:style-name="T5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3">Data</text:p>
          </table:table-cell>
          <table:table-cell table:style-name="Tabela3.A1" office:value-type="string">
            <text:p text:style-name="P3">Śniadanie</text:p>
          </table:table-cell>
          <table:table-cell table:style-name="Tabela3.A1" office:value-type="string">
            <text:p text:style-name="P3">Obiad</text:p>
          </table:table-cell>
          <table:table-cell table:style-name="Tabela3.D1" office:value-type="string">
            <text:p text:style-name="P3">Podwieczor<text:span text:style-name="T6">e</text:span>k</text:p>
          </table:table-cell>
        </table:table-row>
        <table:table-row table:style-name="Tabela3.1">
          <table:table-cell table:style-name="Tabela3.A2" office:value-type="string">
            <text:p text:style-name="P10"><text:span text:style-name="T30">22.05</text:span>.2023</text:p>
            <text:p text:style-name="P13">Alergeny:</text:p>
            <text:p text:style-name="P15"/>
            <text:p text:style-name="P15">Alergeny:</text:p>
          </table:table-cell>
          <table:table-cell table:style-name="Tabela3.A2" office:value-type="string">
            <text:p text:style-name="P30">Bułka z masłem, parówka z kurczaka 100 %, z ketchupem, ogórek, pomidor, papryka czerwona, rzodkiewka, </text:p>
            <text:p text:style-name="P31"><text:span text:style-name="T9">(</text:span><text:span text:style-name="T8">gluten pszenny,</text:span><text:span text:style-name="T18">gorczyca</text:span><text:span text:style-name="T10">, </text:span><text:span text:style-name="T8">mleko,</text:span><text:span text:style-name="T9">)</text:span><text:span text:style-name="T8"> </text:span></text:p>
            <text:p text:style-name="P27">Kawa zbożowa na mleku</text:p>
            <text:p text:style-name="P16">(gluten żytni, gluten jęczmienny, mleko)</text:p>
            <text:p text:style-name="P15"/>
          </table:table-cell>
          <table:table-cell table:style-name="Tabela3.A2" office:value-type="string">
            <text:p text:style-name="P11">Zupa brokułowa na wywarze warzywnym, chleb pszenny</text:p>
            <text:p text:style-name="P13">(seler, soja, mleko, gluten pszenny )</text:p>
            <text:p text:style-name="P27">Makaron z truskawkami, kompot</text:p>
            <text:p text:style-name="P15">( <text:span text:style-name="T28">gluten pszenny, </text:span><text:span text:style-name="T30">mleko</text:span>)</text:p>
          </table:table-cell>
          <table:table-cell table:style-name="Tabela3.D2" office:value-type="string">
            <text:p text:style-name="P27">Serek homogenizowany waniliowy</text:p>
            <text:p text:style-name="P19"><text:s/><text:span text:style-name="T30">(mleko)</text:span></text:p>
            <text:p text:style-name="P20"/>
            <text:p text:style-name="P21"/>
          </table:table-cell>
        </table:table-row>
        <table:table-row table:style-name="Tabela3.1">
          <table:table-cell table:style-name="Tabela3.A2" office:value-type="string">
            <text:p text:style-name="P31"><text:span text:style-name="T23">23.05</text:span><text:span text:style-name="T24">.2023</text:span></text:p>
            <text:p text:style-name="P13">Alergeny:</text:p>
            <text:p text:style-name="P13"/>
            <text:p text:style-name="P15">Alergeny:</text:p>
          </table:table-cell>
          <table:table-cell table:style-name="Tabela3.A2" office:value-type="string">
            <text:p text:style-name="P4">Kanapka z serem żółtym, pomidorem, ogórkiem, rzodkiewką</text:p>
            <text:p text:style-name="P5"><text:span text:style-name="T11">(</text:span><text:span text:style-name="T8">gluten pszenny</text:span><text:span text:style-name="T12">, <text:s/></text:span><text:span text:style-name="T16">gluten żytni, </text:span><text:span text:style-name="T8">mleko,</text:span><text:span text:style-name="T11">)</text:span></text:p>
            <text:p text:style-name="P6"><text:span text:style-name="T21">H</text:span><text:span text:style-name="T7">erbata rumiankowa</text:span></text:p>
            <text:p text:style-name="P7"/>
            <text:p text:style-name="P8"/>
            <text:p text:style-name="P9"/>
          </table:table-cell>
          <table:table-cell table:style-name="Tabela3.A2" office:value-type="string">
            <text:p text:style-name="P38">Zupa ogórkowa z ryżem na wywarze warzywnym, chleb żytni</text:p>
            <text:p text:style-name="P31"><text:span text:style-name="T8">(seler, soja</text:span><text:span text:style-name="T11">, </text:span><text:span text:style-name="T10">mleko, </text:span><text:span text:style-name="T13">gluten pszenny, </text:span><text:span text:style-name="T14">gluten żytni</text:span><text:span text:style-name="T8">)</text:span></text:p>
            <text:p text:style-name="P27">Spaghetti bolognese, kompot</text:p>
            <text:p text:style-name="P15">(<text:span text:style-name="T4"> </text:span><text:span text:style-name="T25">gluten pszenny</text:span>)</text:p>
          </table:table-cell>
          <table:table-cell table:style-name="Tabela3.D2" office:value-type="string">
            <text:p text:style-name="P30">Pomarańcza, chrupki kukurydziane</text:p>
            <text:p text:style-name="P22"/>
          </table:table-cell>
        </table:table-row>
        <table:table-row table:style-name="Tabela3.4">
          <table:table-cell table:style-name="Tabela3.A2" office:value-type="string">
            <text:p text:style-name="P10"><text:span text:style-name="T30">24.05</text:span>.2023</text:p>
            <text:p text:style-name="P13">Alergeny:</text:p>
            <text:p text:style-name="P15"/>
            <text:p text:style-name="P15"/>
            <text:p text:style-name="P15">Alergeny:</text:p>
          </table:table-cell>
          <table:table-cell table:style-name="Tabela3.A2" office:value-type="string">
            <text:p text:style-name="P30">Kanapka z pastą z tuńczyka i jajka, ogórek kiszony, papryka</text:p>
            <text:p text:style-name="P14">(mleko, gluten pszenny, <text:span text:style-name="T30">jajka, ryba</text:span>)</text:p>
            <text:p text:style-name="P27">Kakao</text:p>
            <text:p text:style-name="P17">(mleko)</text:p>
            <text:p text:style-name="P15"/>
          </table:table-cell>
          <table:table-cell table:style-name="Tabela3.A2" office:value-type="string">
            <text:p text:style-name="P30">Zupa pieczarkowa z ziemniakami na wywarze warzywnym, chleb pszenny</text:p>
            <text:p text:style-name="P39">(seler, soja,<text:span text:style-name="T25"> mleko, </text:span><text:span text:style-name="T30">gluten pszenny</text:span> )</text:p>
            <text:p text:style-name="P11">Ziemniaki z masłem i koperkiem, jajko gotowane w sosie koperkowym, surówka z marchewki i jabłka, kompot</text:p>
            <text:p text:style-name="P15">(<text:span text:style-name="T25"> gluten </text:span><text:span text:style-name="T29">pszenny, jaja, mleko</text:span>)</text:p>
          </table:table-cell>
          <table:table-cell table:style-name="Tabela3.D2" office:value-type="string">
            <text:p text:style-name="P30">Galaretka owocowa, banan</text:p>
            <text:p text:style-name="P33"/>
            <text:p text:style-name="P36"/>
          </table:table-cell>
        </table:table-row>
        <table:table-row table:style-name="Tabela3.1">
          <table:table-cell table:style-name="Tabela3.A2" office:value-type="string">
            <text:p text:style-name="P10"><text:span text:style-name="T30">25.05</text:span><text:span text:style-name="T3">.</text:span>2023</text:p>
            <text:p text:style-name="P13">Alergeny:</text:p>
            <text:p text:style-name="P15"/>
            <text:p text:style-name="P15">Alergeny:</text:p>
          </table:table-cell>
          <table:table-cell table:style-name="Tabela3.A2" office:value-type="string">
            <text:p text:style-name="P30">Kanapka z pastą jajeczną ze szczypiorkiem, płatki kukurydziane na mleku, rodzynki</text:p>
            <text:p text:style-name="P13">(gluten pszenn<text:span text:style-name="T26">y, </text:span><text:span text:style-name="T30">gluten żytni, </text:span><text:span text:style-name="T29">mleko, </text:span><text:span text:style-name="T30">jajka</text:span><text:span text:style-name="T4"> </text:span>)</text:p>
            <text:p text:style-name="P27">Herbata owocowa</text:p>
            <text:p text:style-name="P23"/>
            <text:p text:style-name="P15"/>
          </table:table-cell>
          <table:table-cell table:style-name="Tabela3.A2" office:value-type="string">
            <text:p text:style-name="P30">Barszcz ukraiński, chleb żytni</text:p>
            <text:p text:style-name="P31"><text:span text:style-name="T8">(seler, soja, gluten pszenn</text:span><text:span text:style-name="T17">y,</text:span><text:span text:style-name="T10"> </text:span><text:span text:style-name="T18">gluten żytni, </text:span><text:span text:style-name="T8">mleko )</text:span><text:span text:style-name="T22"> </text:span></text:p>
            <text:p text:style-name="P27">Gołąbki w sosie pomidorowym, kompot</text:p>
            <text:p text:style-name="P15">(<text:span text:style-name="T29">gluten pszenny, mleko</text:span>)</text:p>
          </table:table-cell>
          <table:table-cell table:style-name="Tabela3.D2" office:value-type="string">
            <text:p text:style-name="P30">Jogurt owocowy</text:p>
            <text:p text:style-name="P34">(mleko)</text:p>
            <text:p text:style-name="P35"/>
            <text:p text:style-name="P37"/>
            <text:p text:style-name="P12"/>
            <text:p text:style-name="P24"/>
            <text:p text:style-name="P24"/>
          </table:table-cell>
        </table:table-row>
        <table:table-row table:style-name="Tabela3.1">
          <table:table-cell table:style-name="Tabela3.A2" office:value-type="string">
            <text:p text:style-name="P28"><text:span text:style-name="T30">26.05</text:span>.2023</text:p>
            <text:p text:style-name="P25">Alergeny:</text:p>
            <text:p text:style-name="P15"/>
            <text:p text:style-name="P15"><text:span text:style-name="T3">A</text:span>lergeny:</text:p>
          </table:table-cell>
          <table:table-cell table:style-name="Tabela3.A2" office:value-type="string">
            <text:p text:style-name="P32">Bułka z masłem i dżemem truskawkowym</text:p>
            <text:p text:style-name="P13"><text:span text:style-name="T3">(</text:span><text:span text:style-name="T2">g</text:span>luten pszenn<text:span text:style-name="T3">y, </text:span><text:span text:style-name="T29">masło</text:span><text:span text:style-name="T2">)</text:span></text:p>
            <text:p text:style-name="P27">Kawa zbożowa na mleku</text:p>
            <text:p text:style-name="P18">(mleko, <text:span text:style-name="T30">gluten żytni, gluten jęczmienny</text:span><text:span text:style-name="T28">)</text:span></text:p>
          </table:table-cell>
          <table:table-cell table:style-name="Tabela3.A2" office:value-type="string">
            <text:p text:style-name="P30">Krupnik z kaszą jęczmienną na wywarze warzywnym, chleb pszenny</text:p>
            <text:p text:style-name="P31"><text:span text:style-name="T8">(seler, soja, gluten pszenny, </text:span><text:span text:style-name="T18">gluten jęczmienny</text:span><text:span text:style-name="T11"> </text:span><text:span text:style-name="T15"><text:s/></text:span><text:span text:style-name="T8">mleko ) </text:span></text:p>
            <text:p text:style-name="P29">Puree ziemniaczane , <text:span text:style-name="T30">morszczuk w panierce pieczony, surówka z kapusty pekińskiej, papryki czerwonej i kukurydzy</text:span></text:p>
            <text:p text:style-name="P26">(ryba, jaja, mleko, gluten pszenny)</text:p>
            <text:p text:style-name="P36"/>
          </table:table-cell>
          <table:table-cell table:style-name="Tabela3.D2" office:value-type="string">
            <text:p text:style-name="P27">Gruszka, wa<text:span text:style-name="T31">fle ryżowe</text:span></text:p>
          </table:table-cell>
        </table:table-row>
      </table:table>
      <text:p text:style-name="P1"><text:span text:style-name="T27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 nasiona sezamu, dwutlenek siarki i siarczyny. Alergeny oznaczono zgodnie z Rozporządzeniem 1169/2011 Parlamentu Europejskiego i Rady.2. Z przyczyn obiektywnych i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5-22T07:48:39.035000000</dc:date>
    <meta:editing-duration>PT5H6M34S</meta:editing-duration>
    <meta:editing-cycles>8</meta:editing-cycles>
    <meta:generator>LibreOffice/7.4.0.3$Windows_X86_64 LibreOffice_project/f85e47c08ddd19c015c0114a68350214f7066f5a</meta:generator>
    <meta:print-date>2023-05-22T07:47:11.003000000</meta:print-date>
    <meta:document-statistic meta:table-count="1" meta:image-count="0" meta:object-count="0" meta:page-count="1" meta:paragraph-count="67" meta:word-count="371" meta:character-count="2767" meta:non-whitespace-character-count="2455"/>
  </office:meta>
</office:document-meta>
</file>