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013cm" fo:margin-left="0cm" fo:margin-top="0cm" fo:margin-bottom="0cm" table:align="left" style:writing-mode="lr-tb"/>
    </style:style>
    <style:style style:name="Tabela3.A" style:family="table-column">
      <style:table-column-properties style:column-width="2.983cm"/>
    </style:style>
    <style:style style:name="Tabela3.B" style:family="table-column">
      <style:table-column-properties style:column-width="5.114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59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4pt" fo:font-style="italic" fo:font-weight="bold" officeooo:paragraph-rsid="001d387a" style:font-size-asian="24pt" style:font-style-asian="italic" style:font-weight-asian="bold" style:font-size-complex="24pt" style:font-style-complex="italic" style:font-weight-complex="bold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d387a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d387a" style:font-size-asian="9pt" style:font-size-complex="9pt"/>
    </style:style>
    <style:style style:name="P6" style:family="paragraph" style:parent-style-name="Standard">
      <style:paragraph-properties fo:margin-top="0cm" fo:margin-bottom="0.282cm" style:contextual-spacing="false" fo:orphans="0" fo:widows="0"/>
      <style:text-properties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1f9859" style:font-size-asian="9pt" style:font-weight-asian="bold" style:font-size-complex="9pt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e6843" officeooo:paragraph-rsid="001e6843" style:font-size-asian="9pt" style:font-weight-asian="bold" style:font-size-complex="9pt" style:font-weight-complex="bold"/>
    </style:style>
    <style:style style:name="P10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9pt" fo:font-weight="bold" officeooo:paragraph-rsid="001d387a" style:font-size-asian="9pt" style:font-weight-asian="bold" style:font-size-complex="9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1d387a" officeooo:paragraph-rsid="001d387a" style:font-size-asian="9pt" style:font-size-complex="9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paragraph-rsid="001f9859" style:font-size-asian="9pt" style:font-size-complex="9pt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d387a" style:font-size-asian="9pt" style:font-weight-asian="bold" style:font-size-complex="9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e80ea" officeooo:paragraph-rsid="001d387a" style:font-size-asian="9pt" style:font-weight-asian="bold" style:font-size-complex="9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d387a" officeooo:paragraph-rsid="001d387a" style:font-size-asian="9pt" style:font-weight-asian="bold" style:font-size-complex="9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f5ee" officeooo:paragraph-rsid="001d387a" style:font-size-asian="9pt" style:font-weight-asian="bold" style:font-size-complex="9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19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20" style:family="paragraph" style:parent-style-name="Standard">
      <style:paragraph-properties fo:margin-top="0cm" fo:margin-bottom="0.282cm" style:contextual-spacing="false" fo:orphans="0" fo:widows="0"/>
      <style:text-properties fo:font-size="9pt" officeooo:rsid="0021766b" officeooo:paragraph-rsid="0021766b" style:font-size-asian="9pt" style:font-size-complex="9pt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d387a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1766b" officeooo:paragraph-rsid="0021766b" style:font-size-asian="9pt" style:font-weight-asian="bold" style:font-size-complex="9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d387a" officeooo:paragraph-rsid="001d387a" style:font-size-asian="9pt" style:font-weight-asian="normal" style:font-size-complex="9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21766b" officeooo:paragraph-rsid="0021766b" style:font-size-asian="9pt" style:font-weight-asian="normal" style:font-size-complex="9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21766b" officeooo:paragraph-rsid="0021766b" style:font-size-asian="9pt" style:font-size-complex="9pt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21766b" officeooo:paragraph-rsid="0021766b" style:font-size-asian="9pt" style:font-size-complex="9pt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21766b" style:font-size-asian="9pt" style:font-size-complex="9pt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1d387a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21766b" officeooo:paragraph-rsid="0021766b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1766b" officeooo:paragraph-rsid="0021766b" style:font-size-asian="9pt" style:font-weight-asian="normal" style:font-size-complex="9pt" style:font-weight-complex="normal"/>
    </style:style>
    <style:style style:name="T1" style:family="text">
      <style:text-properties officeooo:rsid="000bada3"/>
    </style:style>
    <style:style style:name="T2" style:family="text">
      <style:text-properties style:font-name="Times New Roman"/>
    </style:style>
    <style:style style:name="T3" style:family="text">
      <style:text-properties style:font-name="Times New Roman" fo:font-weight="bold" style:font-weight-asian="bold" style:font-weight-complex="bold"/>
    </style:style>
    <style:style style:name="T4" style:family="text">
      <style:text-properties style:font-name="Times New Roman" fo:font-weight="bold" officeooo:rsid="001e6843" style:font-weight-asian="bold" style:font-weight-complex="bold"/>
    </style:style>
    <style:style style:name="T5" style:family="text">
      <style:text-properties style:font-name="Times New Roman" fo:font-weight="bold" officeooo:rsid="001f9859" style:font-weight-asian="bold" style:font-weight-complex="bold"/>
    </style:style>
    <style:style style:name="T6" style:family="text">
      <style:text-properties style:font-name="Times New Roman" fo:font-weight="bold" officeooo:rsid="0021766b" style:font-weight-asian="bold" style:font-weight-complex="bold"/>
    </style:style>
    <style:style style:name="T7" style:family="text">
      <style:text-properties style:font-name="Times New Roman" officeooo:rsid="001d387a"/>
    </style:style>
    <style:style style:name="T8" style:family="text">
      <style:text-properties style:font-name="Times New Roman" officeooo:rsid="001e6843"/>
    </style:style>
    <style:style style:name="T9" style:family="text">
      <style:text-properties style:font-name="Times New Roman" officeooo:rsid="00252cb2"/>
    </style:style>
    <style:style style:name="T10" style:family="text">
      <style:text-properties style:font-name="Times New Roman" officeooo:rsid="0021766b"/>
    </style:style>
    <style:style style:name="T11" style:family="text">
      <style:text-properties fo:color="#000000" loext:opacity="100%" style:font-name="Times New Roman"/>
    </style:style>
    <style:style style:name="T12" style:family="text">
      <style:text-properties fo:color="#000000" loext:opacity="100%" style:font-name="Times New Roman" fo:font-weight="bold" style:font-weight-asian="bold" style:font-weight-complex="bold"/>
    </style:style>
    <style:style style:name="T13" style:family="text">
      <style:text-properties fo:color="#000000" loext:opacity="100%" style:font-name="Times New Roman" fo:font-weight="bold" officeooo:rsid="0019a317" style:font-weight-asian="bold" style:font-weight-complex="bold"/>
    </style:style>
    <style:style style:name="T14" style:family="text">
      <style:text-properties fo:color="#000000" loext:opacity="100%" style:font-name="Times New Roman" officeooo:rsid="0021766b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21766b" style:font-weight-asian="bold" style:font-weight-complex="bold"/>
    </style:style>
    <style:style style:name="T17" style:family="text">
      <style:text-properties fo:background-color="#ffffd7" loext:char-shading-value="0"/>
    </style:style>
    <style:style style:name="T18" style:family="text">
      <style:text-properties officeooo:rsid="001d387a"/>
    </style:style>
    <style:style style:name="T19" style:family="text">
      <style:text-properties officeooo:rsid="001e6843"/>
    </style:style>
    <style:style style:name="T20" style:family="text">
      <style:text-properties officeooo:rsid="001f9859"/>
    </style:style>
    <style:style style:name="T21" style:family="text">
      <style:text-properties officeooo:rsid="00202b8d"/>
    </style:style>
    <style:style style:name="T22" style:family="text">
      <style:text-properties officeooo:rsid="0021766b"/>
    </style:style>
    <style:style style:name="T23" style:family="text">
      <style:text-properties officeooo:rsid="00235fe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Jadłospis- Przedszkole</text:p>
      <text:p text:style-name="P1">od <text:s/><text:span text:style-name="T22">08.05</text:span><text:span text:style-name="T18">.2023</text:span> do <text:span text:style-name="T22">12.05</text:span><text:span text:style-name="T18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10">Data</text:p>
          </table:table-cell>
          <table:table-cell table:style-name="Tabela3.A1" office:value-type="string">
            <text:p text:style-name="P10">Śniadanie</text:p>
          </table:table-cell>
          <table:table-cell table:style-name="Tabela3.A1" office:value-type="string">
            <text:p text:style-name="P10">Obiad</text:p>
          </table:table-cell>
          <table:table-cell table:style-name="Tabela3.D1" office:value-type="string">
            <text:p text:style-name="P10">Podwieczorek</text:p>
          </table:table-cell>
        </table:table-row>
        <table:table-row table:style-name="Tabela3.1">
          <table:table-cell table:style-name="Tabela3.A2" office:value-type="string">
            <text:p text:style-name="P11"><text:span text:style-name="T22">08.05.</text:span>2023</text:p>
            <text:p text:style-name="P14"/>
            <text:p text:style-name="P14">Alergeny:</text:p>
            <text:p text:style-name="P13"/>
            <text:p text:style-name="P13">Alergeny</text:p>
          </table:table-cell>
          <table:table-cell table:style-name="Tabela3.A2" office:value-type="string">
            <text:p text:style-name="P27">Kanapka z pasztetem, masłem, pomidorem, ogórkiem i rzodkiewką, płatki ryżowe na mleku</text:p>
            <text:p text:style-name="P14"><text:span text:style-name="T20">(</text:span>gluten pszenny, <text:span text:style-name="T22">gluten żytni, </text:span>mleko, <text:span text:style-name="T18">jaja</text:span>)</text:p>
            <text:p text:style-name="P18">herbata z cytryną i miodem</text:p>
          </table:table-cell>
          <table:table-cell table:style-name="Tabela3.A2" office:value-type="string">
            <text:p text:style-name="P4"><text:span text:style-name="T10">Zupa brokułowa na wywarze warzywnym, chleb żytni, </text:span><text:span text:style-name="T2"><text:s text:c="12"/></text:span></text:p>
            <text:p text:style-name="P5"><text:span text:style-name="T3">(seler, soja, mleko, gluten pszenn</text:span><text:span text:style-name="T5">y, </text:span><text:span text:style-name="T6">gluten żytni</text:span><text:span text:style-name="T3">)</text:span></text:p>
            <text:p text:style-name="P25">Makaron z musem truskawkowo-bananowym, kompot</text:p>
            <text:p text:style-name="P8">(gluten pszenny, jaja, <text:span text:style-name="T23">mleko</text:span>)</text:p>
          </table:table-cell>
          <table:table-cell table:style-name="Tabela3.D2" office:value-type="string">
            <text:p text:style-name="P26">Ciasteczka z żurawiną, kiwi</text:p>
            <text:p text:style-name="P13">( <text:span text:style-name="T22">gluten pszenny, gluten jęczmienny, gluten żytni, glutem owsiany</text:span>)</text:p>
            <text:p text:style-name="P16"/>
          </table:table-cell>
        </table:table-row>
        <table:table-row table:style-name="Tabela3.1">
          <table:table-cell table:style-name="Tabela3.A2" office:value-type="string">
            <text:p text:style-name="P28"><text:span text:style-name="T10">09.05</text:span><text:span text:style-name="T7">.2023</text:span></text:p>
            <text:p text:style-name="P28"><text:span text:style-name="T3">Alergeny:</text:span></text:p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20">Bułka z masłem, i dżemem truskawkowym</text:p>
            <text:p text:style-name="P3"><text:span text:style-name="T4">(</text:span><text:span text:style-name="T3">gluten pszenny, mleko</text:span><text:span text:style-name="T4">)</text:span></text:p>
            <text:p text:style-name="P6"><text:span text:style-name="T8">K</text:span><text:span text:style-name="T10">akao</text:span></text:p>
            <text:p text:style-name="P19"/>
            <text:p text:style-name="P19">(mleko)</text:p>
          </table:table-cell>
          <table:table-cell table:style-name="Tabela3.A2" office:value-type="string">
            <text:p text:style-name="P4"><text:span text:style-name="T14">Rosół drobiowy z makaronem</text:span><text:span text:style-name="T11"> <text:s text:c="16"/></text:span></text:p>
            <text:p text:style-name="P5"><text:span text:style-name="T3">(seler, soja, </text:span><text:span text:style-name="T4">gluten pszenny, </text:span><text:span text:style-name="T6">jaja</text:span><text:span text:style-name="T3">)</text:span></text:p>
            <text:p text:style-name="P25">Ziemniaki z masłem i koperkiem, udko pieczone, surówka z kapusty pekińskiej <text:s/>papryki <text:s/>i kukurydzy, kompot</text:p>
            <text:p text:style-name="P8">( mleko)</text:p>
            <text:p text:style-name="P7"/>
          </table:table-cell>
          <table:table-cell table:style-name="Tabela3.D2" office:value-type="string">
            <text:p text:style-name="P26">Jabłko, jogurt naturalny z miodem i malinami</text:p>
            <text:p text:style-name="P23">(mleko)</text:p>
            <text:p text:style-name="P15"/>
            <text:p text:style-name="P15"/>
          </table:table-cell>
        </table:table-row>
        <table:table-row table:style-name="Tabela3.1">
          <table:table-cell table:style-name="Tabela3.A2" office:value-type="string">
            <text:p text:style-name="P11"><text:span text:style-name="T22">10.05.</text:span>2023</text:p>
            <text:p text:style-name="P14"/>
            <text:p text:style-name="P14">Alergeny:</text:p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4"><text:span text:style-name="T10">Kanapka z szynką z kurczaka, masłem, ogórkiem, pomidorem i rzodkiewką</text:span><text:span text:style-name="T2"> <text:s text:c="14"/></text:span></text:p>
            <text:p text:style-name="P12"><text:span text:style-name="T15">( gluten pszenny, </text:span><text:span text:style-name="T16">mleko</text:span><text:span text:style-name="T15">)</text:span></text:p>
            <text:p text:style-name="P25">Kawa zbożowa na mleku</text:p>
            <text:p text:style-name="P13">(mleko, <text:span text:style-name="T22">gluten żytni, gluten jęczmienny</text:span>)</text:p>
          </table:table-cell>
          <table:table-cell table:style-name="Tabela3.A2" office:value-type="string">
            <text:p text:style-name="P27">Zupa pomidorowa na wywarze warzywnym z ryżem, chleb pszenny</text:p>
            <text:p text:style-name="P5"><text:span text:style-name="T12">(seler, soja, mleko, </text:span><text:span text:style-name="T13">gluten pszenny</text:span><text:span text:style-name="T12">)</text:span><text:span text:style-name="T2"> <text:s/></text:span></text:p>
            <text:p text:style-name="P27">Puree ziemniaczane z mlekiem, jajko sadzone, sałata masłowa ze śmietaną, kompot</text:p>
            <text:p text:style-name="P8"><text:span text:style-name="T22">(</text:span> mleko)</text:p>
          </table:table-cell>
          <table:table-cell table:style-name="Tabela3.D2" office:value-type="string">
            <text:p text:style-name="P27">Pomarańcza, chrupki kukurydziane</text:p>
            <text:p text:style-name="P9"/>
          </table:table-cell>
        </table:table-row>
        <table:table-row table:style-name="Tabela3.1">
          <table:table-cell table:style-name="Tabela3.A2" office:value-type="string">
            <text:p text:style-name="P11"><text:span text:style-name="T22">11.05</text:span>.2023</text:p>
            <text:p text:style-name="P14">Alergeny:</text:p>
            <text:p text:style-name="P14"/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27">Bułka z serem żółtym, masłem, ogórkiem, pomidorem, rzodkiewką</text:p>
            <text:p text:style-name="P14">(mleko,gluten pszenn<text:span text:style-name="T19">y</text:span>)</text:p>
            <text:p text:style-name="P18">Herbata <text:span text:style-name="T22">rumiankowa</text:span></text:p>
          </table:table-cell>
          <table:table-cell table:style-name="Tabela3.A2" office:value-type="string">
            <text:p text:style-name="P27">Zupa grochowa z ziemniakami, chleb żytni</text:p>
            <text:p text:style-name="P29"><text:span text:style-name="T2">(seler, soja, gluten pszenny</text:span><text:span text:style-name="T8">,</text:span><text:span text:style-name="T9"> </text:span><text:span text:style-name="T10">gluten żytni, </text:span><text:span text:style-name="T2">mleko ) </text:span></text:p>
            <text:p text:style-name="P31">Kasza jęczmienna, gulasz wieprzowy, ogórek kiszony, kompot</text:p>
            <text:p text:style-name="P30">(mleko, gluten pszenny, gluten żytni, gluten jęczmienny)</text:p>
          </table:table-cell>
          <table:table-cell table:style-name="Tabela3.D2" office:value-type="string">
            <text:p text:style-name="P27">Budyń na mleku, gruszka</text:p>
            <text:p text:style-name="P13">(mleko)</text:p>
            <text:p text:style-name="P17"/>
            <text:p text:style-name="P17"/>
          </table:table-cell>
        </table:table-row>
        <table:table-row table:style-name="Tabela3.1">
          <table:table-cell table:style-name="Tabela3.A2" office:value-type="string">
            <text:p text:style-name="P24"><text:span text:style-name="T22">12.05</text:span><text:span text:style-name="T20">.</text:span>2023</text:p>
            <text:p text:style-name="P13">Alergeny:</text:p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25">Bułka z masłem i miodem, migdały</text:p>
            <text:p text:style-name="P13">( mleko, gluten pszenny)</text:p>
            <text:p text:style-name="P25">Kakao</text:p>
            <text:p text:style-name="P13"/>
            <text:p text:style-name="P13">(mleko)</text:p>
          </table:table-cell>
          <table:table-cell table:style-name="Tabela3.A2" office:value-type="string">
            <text:p text:style-name="P25">Zupa kalafiorowa na wywarze warzywnym z kaszą manną, chleb pszenny</text:p>
            <text:p text:style-name="P13">( seler, soja, mleko, gluten pszenny, )</text:p>
            <text:p text:style-name="P25">Makaron z tuńczykiem i pesto z pestek dyni, kompot</text:p>
            <text:p text:style-name="P13">( mleko, jaja, ryba, gluten pszenny)</text:p>
          </table:table-cell>
          <table:table-cell table:style-name="Tabela3.D2" office:value-type="string">
            <text:p text:style-name="P18">Banan, <text:span text:style-name="T22">wafle kukurydziane</text:span></text:p>
          </table:table-cell>
        </table:table-row>
      </table:table>
      <text:p text:style-name="P2"><text:span text:style-name="T17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2. Z przyczyn obiektywnych i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08T09:45:34.468000000</dc:date>
    <meta:editing-duration>PT6H11M11S</meta:editing-duration>
    <meta:editing-cycles>6</meta:editing-cycles>
    <meta:generator>LibreOffice/7.4.0.3$Windows_X86_64 LibreOffice_project/f85e47c08ddd19c015c0114a68350214f7066f5a</meta:generator>
    <meta:print-date>2023-05-08T08:02:16.309000000</meta:print-date>
    <meta:document-statistic meta:table-count="1" meta:image-count="0" meta:object-count="0" meta:page-count="1" meta:paragraph-count="68" meta:word-count="372" meta:character-count="2777" meta:non-whitespace-character-count="2422"/>
  </office:meta>
</office:document-meta>
</file>