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489cm" fo:margin-left="0.513cm" fo:margin-top="0cm" fo:margin-bottom="0cm" table:align="left" style:writing-mode="lr-tb"/>
    </style:style>
    <style:style style:name="Tabela3.A" style:family="table-column">
      <style:table-column-properties style:column-width="2.699cm"/>
    </style:style>
    <style:style style:name="Tabela3.B" style:family="table-column">
      <style:table-column-properties style:column-width="4.895cm"/>
    </style:style>
    <style:style style:name="Tabela3.C" style:family="table-column">
      <style:table-column-properties style:column-width="5.503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3.32cm" fo:keep-together="auto"/>
    </style:style>
    <style:style style:name="Tabela3.5" style:family="table-row">
      <style:table-row-properties style:min-row-height="4.311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3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13a2b5" style:font-size-asian="8pt" style:font-weight-asian="normal" style:font-size-complex="8pt" style:font-weight-complex="normal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f345" officeooo:paragraph-rsid="0017f345" style:font-size-asian="8pt" style:font-weight-asian="normal" style:font-size-complex="8pt" style:font-weight-complex="normal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b7be6" officeooo:paragraph-rsid="001b7be6" style:font-size-asian="8pt" style:font-weight-asian="normal" style:font-size-complex="8pt" style:font-weight-complex="normal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13a2b5" style:font-size-asian="8pt" style:font-weight-asian="bold" style:font-size-complex="8pt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783c6" officeooo:paragraph-rsid="001783c6" style:font-size-asian="8pt" style:font-weight-asian="bold" style:font-size-complex="8pt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3a2b5" officeooo:paragraph-rsid="0017f345" style:font-size-asian="8pt" style:font-size-complex="8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783c6" style:font-size-asian="8pt" style:font-weight-asian="bold" style:font-size-complex="8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3a2b5" style:font-size-asian="8pt" style:font-weight-asian="bold" style:font-size-complex="8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783c6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83c6" style:font-size-asian="8pt" style:font-weight-asian="bold" style:font-size-complex="8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f345" style:font-size-asian="8pt" style:font-weight-asian="bold" style:font-size-complex="8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1783c6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ff5ee" officeooo:paragraph-rsid="0013a2b5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f345" officeooo:paragraph-rsid="0017f345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b7be6" officeooo:paragraph-rsid="001b7be6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3a2b5" officeooo:paragraph-rsid="0013a2b5" style:font-size-asian="8pt" style:font-weight-asian="normal" style:font-size-complex="8pt" style:font-weight-complex="normal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0bf71c" officeooo:paragraph-rsid="0013a2b5" style:font-size-asian="8pt" style:font-weight-asian="normal" style:font-size-complex="8pt" style:font-weight-complex="normal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b7be6" officeooo:paragraph-rsid="001b7be6" style:font-size-asian="8pt" style:font-weight-asian="normal" style:font-size-complex="8pt" style:font-weight-complex="normal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13a2b5" style:font-size-asian="8pt" style:font-size-complex="8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d387a" officeooo:paragraph-rsid="0013a2b5" style:font-size-asian="10.5pt" style:font-size-complex="10.5pt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1d387a" officeooo:paragraph-rsid="0013a2b5" style:font-size-asian="10.5pt" style:font-weight-asian="normal" style:font-size-complex="10.5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55bb9" officeooo:paragraph-rsid="0013a2b5" style:font-size-asian="9pt" style:font-weight-asian="bold" style:font-size-complex="9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221f5" officeooo:paragraph-rsid="0013a2b5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919ca" officeooo:paragraph-rsid="0017f345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7pt" fo:font-weight="bold" officeooo:rsid="000272fc" officeooo:paragraph-rsid="0017f345" style:font-size-asian="7pt" style:font-weight-asian="bold" style:font-size-complex="7pt" style:font-weight-complex="bold"/>
    </style:style>
    <style:style style:name="P32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b7be6" officeooo:paragraph-rsid="001b7be6" style:font-size-asian="7pt" style:font-weight-asian="bold" style:font-size-complex="7pt" style:font-weight-complex="bold"/>
    </style:style>
    <style:style style:name="P33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officeooo:paragraph-rsid="0013a2b5"/>
    </style:style>
    <style:style style:name="P3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b7be6" officeooo:paragraph-rsid="001b7be6" style:font-size-asian="8pt" style:font-weight-asian="normal" style:font-size-complex="8pt" style:font-weight-complex="normal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b7be6" officeooo:paragraph-rsid="001783c6" style:font-size-asian="8pt" style:font-weight-asian="normal" style:font-size-complex="8pt" style:font-weight-complex="normal"/>
    </style:style>
    <style:style style:name="P37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7f345" officeooo:paragraph-rsid="0017f345" style:font-size-asian="8pt" style:font-weight-asian="bold" style:font-size-complex="8pt" style:font-weight-complex="bold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1d387a"/>
    </style:style>
    <style:style style:name="T5" style:family="text">
      <style:text-properties officeooo:rsid="000cc50d"/>
    </style:style>
    <style:style style:name="T6" style:family="text">
      <style:text-properties officeooo:rsid="00060fcb"/>
    </style:style>
    <style:style style:name="T7" style:family="text">
      <style:text-properties style:font-name="Times New Roman" fo:font-size="10.5pt" officeooo:rsid="001d387a" style:font-size-asian="10.5pt" style:font-size-complex="10.5pt"/>
    </style:style>
    <style:style style:name="T8" style:family="text">
      <style:text-properties style:font-name="Times New Roman" fo:font-size="10.5pt" officeooo:rsid="001b7be6" style:font-size-asian="10.5pt" style:font-size-complex="10.5pt"/>
    </style:style>
    <style:style style:name="T9" style:family="text">
      <style:text-properties officeooo:rsid="001783c6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17f345" style:font-weight-asian="bold" style:font-weight-complex="bold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fo:font-weight="normal" officeooo:rsid="001783c6" style:font-weight-asian="normal" style:font-weight-complex="normal"/>
    </style:style>
    <style:style style:name="T14" style:family="text">
      <style:text-properties fo:font-weight="normal" officeooo:rsid="001b7be6" style:font-weight-asian="normal" style:font-weight-complex="normal"/>
    </style:style>
    <style:style style:name="T15" style:family="text">
      <style:text-properties officeooo:rsid="0017f345"/>
    </style:style>
    <style:style style:name="T16" style:family="text">
      <style:text-properties officeooo:rsid="001b7be6"/>
    </style:style>
    <style:style style:name="T17" style:family="text">
      <style:text-properties officeooo:rsid="001d1a08"/>
    </style:style>
    <style:style style:name="T18" style:family="text">
      <style:text-properties officeooo:rsid="001ef4a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Jadłospis- Przedszkole</text:p>
      <text:p text:style-name="P2">od <text:s/><text:span text:style-name="T16">01.05</text:span><text:span text:style-name="T4">.2023</text:span> do <text:span text:style-name="T16">05.05</text:span><text:span text:style-name="T4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3">Data</text:p>
          </table:table-cell>
          <table:table-cell table:style-name="Tabela3.A1" office:value-type="string">
            <text:p text:style-name="P33">Śniadanie</text:p>
          </table:table-cell>
          <table:table-cell table:style-name="Tabela3.A1" office:value-type="string">
            <text:p text:style-name="P33">Obiad</text:p>
          </table:table-cell>
          <table:table-cell table:style-name="Tabela3.D1" office:value-type="string">
            <text:p text:style-name="P33">Podwieczor<text:span text:style-name="T6">e</text:span>k</text:p>
          </table:table-cell>
        </table:table-row>
        <table:table-row table:style-name="Tabela3.1">
          <table:table-cell table:style-name="Tabela3.A2" office:value-type="string">
            <text:p text:style-name="P24"><text:span text:style-name="T16">01.05</text:span>.2023</text:p>
            <text:p text:style-name="P11">Alergeny:</text:p>
            <text:p text:style-name="P26"/>
            <text:p text:style-name="P26">Alergeny:</text:p>
          </table:table-cell>
          <table:table-cell table:style-name="Tabela3.A2" office:value-type="string">
            <text:p text:style-name="P18">Dzień wolny od zajęć</text:p>
          </table:table-cell>
          <table:table-cell table:style-name="Tabela3.A2" office:value-type="string">
            <text:p text:style-name="P17"/>
          </table:table-cell>
          <table:table-cell table:style-name="Tabela3.D2" office:value-type="string">
            <text:p text:style-name="P30"/>
            <text:p text:style-name="P27"/>
          </table:table-cell>
        </table:table-row>
        <table:table-row table:style-name="Tabela3.3">
          <table:table-cell table:style-name="Tabela3.A2" office:value-type="string">
            <text:p text:style-name="P34"><text:span text:style-name="T8">02.05</text:span><text:span text:style-name="T7">.2023</text:span></text:p>
            <text:p text:style-name="P28">Alergeny:</text:p>
            <text:p text:style-name="P28"/>
            <text:p text:style-name="P28"/>
            <text:p text:style-name="P26">Alergeny:</text:p>
          </table:table-cell>
          <table:table-cell table:style-name="Tabela3.A2" office:value-type="string">
            <text:p text:style-name="P32">Dzień wolny od zajęć</text:p>
          </table:table-cell>
          <table:table-cell table:style-name="Tabela3.A2" office:value-type="string">
            <text:p text:style-name="P31"><text:s text:c="4"/></text:p>
          </table:table-cell>
          <table:table-cell table:style-name="Tabela3.D2" office:value-type="string">
            <text:p text:style-name="P19"><text:s text:c="15"/></text:p>
          </table:table-cell>
        </table:table-row>
        <table:table-row table:style-name="Tabela3.1">
          <table:table-cell table:style-name="Tabela3.A2" office:value-type="string">
            <text:p text:style-name="P24"><text:span text:style-name="T16">03.05</text:span>.2023</text:p>
            <text:p text:style-name="P28"/>
            <text:p text:style-name="P28">Alergeny:</text:p>
            <text:p text:style-name="P26"/>
            <text:p text:style-name="P26">Alergeny:</text:p>
          </table:table-cell>
          <table:table-cell table:style-name="Tabela3.A2" office:value-type="string">
            <text:p text:style-name="P18">Dzień wolny od zajęć</text:p>
          </table:table-cell>
          <table:table-cell table:style-name="Tabela3.A2" office:value-type="string">
            <text:p text:style-name="P14"/>
            <text:p text:style-name="P20"/>
            <text:p text:style-name="P13"/>
          </table:table-cell>
          <table:table-cell table:style-name="Tabela3.D2" office:value-type="string">
            <text:p text:style-name="P5"/>
          </table:table-cell>
        </table:table-row>
        <table:table-row table:style-name="Tabela3.5">
          <table:table-cell table:style-name="Tabela3.A2" office:value-type="string">
            <text:p text:style-name="P24"><text:span text:style-name="T16">04.05</text:span><text:span text:style-name="T5">.</text:span>2023</text:p>
            <text:p text:style-name="P28"/>
            <text:p text:style-name="P28">Alergeny:</text:p>
            <text:p text:style-name="P26"/>
            <text:p text:style-name="P26">Alergeny:</text:p>
          </table:table-cell>
          <table:table-cell table:style-name="Tabela3.A2" office:value-type="string">
            <text:p text:style-name="P21"><text:span text:style-name="T16">Kanapka z pastą z tuńczyka i jajka z pomidorem i ogórkiem</text:span> <text:s text:c="2"/></text:p>
            <text:p text:style-name="P13">(gluten pszenny, mleko, <text:span text:style-name="T15">jajka, </text:span><text:span text:style-name="T16">ryba, gorczyca</text:span>)</text:p>
            <text:p text:style-name="P20"/>
            <text:p text:style-name="P20">Herbata rumiankowa</text:p>
          </table:table-cell>
          <table:table-cell table:style-name="Tabela3.A2" office:value-type="string">
            <text:p text:style-name="P22">Zupa jarzynowa na wywarze warzywnym, chleb zwykły</text:p>
            <text:p text:style-name="P10"><text:span text:style-name="T9">(soja ,seler, mleko, gluten pszenny)</text:span> <text:span text:style-name="T12"><text:s/></text:span></text:p>
            <text:p text:style-name="P36"/>
            <text:p text:style-name="P10"><text:span text:style-name="T14">Pierogi ruskie, kompot</text:span><text:span text:style-name="T12"> <text:s text:c="2"/></text:span><text:s text:c="9"/></text:p>
            <text:p text:style-name="P13">(mleko, gluten pszenny, jaja)</text:p>
          </table:table-cell>
          <table:table-cell table:style-name="Tabela3.D2" office:value-type="string">
            <text:p text:style-name="P9"><text:s/><text:span text:style-name="T16">Budyń na mleku, gruszka</text:span></text:p>
            <text:p text:style-name="P37"/>
            <text:p text:style-name="P9"><text:span text:style-name="T11">(mleko)</text:span><text:span text:style-name="T10"> <text:s/></text:span><text:s text:c="11"/></text:p>
            <text:p text:style-name="P7"/>
            <text:p text:style-name="P3"/>
            <text:p text:style-name="P23"/>
            <text:p text:style-name="P16"/>
            <text:p text:style-name="P16"/>
          </table:table-cell>
        </table:table-row>
        <table:table-row table:style-name="Tabela3.1">
          <table:table-cell table:style-name="Tabela3.A2" office:value-type="string">
            <text:p text:style-name="P25"><text:span text:style-name="T16">05.05</text:span>.2023</text:p>
            <text:p text:style-name="P29">Alergeny:</text:p>
            <text:p text:style-name="P26"/>
            <text:p text:style-name="P26"/>
            <text:p text:style-name="P26"><text:span text:style-name="T5">A</text:span>lergeny:</text:p>
          </table:table-cell>
          <table:table-cell table:style-name="Tabela3.A2" office:value-type="string">
            <text:p text:style-name="P22">Kanapka z serem żółtym, pomidorem i ogórkiem</text:p>
            <text:p text:style-name="P13">(gluten pszenny, mleko)</text:p>
            <text:p text:style-name="P22">Kawa zbożowa na mleku</text:p>
            <text:p text:style-name="P13"/>
            <text:p text:style-name="P13">(mleko, <text:span text:style-name="T16">gluten żytni, gluten jęczmienny</text:span><text:span text:style-name="T15">)</text:span></text:p>
            <text:p text:style-name="P12"><text:span text:style-name="T13"><text:s/></text:span><text:span text:style-name="T12"><text:s/></text:span><text:s text:c="21"/></text:p>
          </table:table-cell>
          <table:table-cell table:style-name="Tabela3.A2" office:value-type="string">
            <text:p text:style-name="P22">Zupa ogórkowa na wywarze warzywnym z ryżem, chleb żytni</text:p>
            <text:p text:style-name="P15"><text:span text:style-name="T9">(soja, seler, mleko, gluten pszenny, </text:span><text:span text:style-name="T16">gluten żytni</text:span><text:span text:style-name="T9">)</text:span> <text:s text:c="20"/></text:p>
            <text:p text:style-name="P6">Ziemniaki z masłem i koperkiem, paluszki rybne pieczone, mizeria ze śmietaną, kompot</text:p>
            <text:p text:style-name="P8">(ryba, mleko, jaja, gluten pszenn<text:span text:style-name="T18">y</text:span>)</text:p>
            <text:p text:style-name="P4"/>
          </table:table-cell>
          <table:table-cell table:style-name="Tabela3.D2" office:value-type="string">
            <text:p text:style-name="P22">Galaretka owocowa, banan, migdały</text:p>
          </table:table-cell>
        </table:table-row>
      </table:table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02T18:07:49.620000000</dc:date>
    <meta:editing-duration>PT4H38M55S</meta:editing-duration>
    <meta:editing-cycles>9</meta:editing-cycles>
    <meta:generator>LibreOffice/7.4.0.3$Windows_X86_64 LibreOffice_project/f85e47c08ddd19c015c0114a68350214f7066f5a</meta:generator>
    <meta:print-date>2023-04-21T10:21:51.346000000</meta:print-date>
    <meta:document-statistic meta:table-count="1" meta:image-count="0" meta:object-count="0" meta:page-count="1" meta:paragraph-count="46" meta:word-count="232" meta:character-count="1848" meta:non-whitespace-character-count="1564"/>
  </office:meta>
</office:document-meta>
</file>