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7f345" officeooo:paragraph-rsid="0021ea84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10pt" fo:font-weight="bold" officeooo:rsid="000272fc" officeooo:paragraph-rsid="0021ea84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0272fc" officeooo:paragraph-rsid="0021ea84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783c6" officeooo:paragraph-rsid="0021ea84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0f0aa9" officeooo:paragraph-rsid="0021ea84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7f345" officeooo:paragraph-rsid="0021ea84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1aa35" officeooo:paragraph-rsid="0017df62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783c6" officeooo:paragraph-rsid="0021ea84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21ea84" style:font-size-asian="12pt" style:font-size-complex="12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rsid="001783c6" officeooo:paragraph-rsid="0021ea84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1783c6" officeooo:paragraph-rsid="0021ea84" style:font-size-asian="10pt" style:font-weight-asian="normal" style:font-size-complex="10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209c2b" officeooo:paragraph-rsid="00209c2b" style:font-size-asian="10pt" style:font-weight-asian="normal" style:font-size-complex="10pt" style:font-weight-complex="normal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officeooo:rsid="0007c940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14ac62" style:font-weight-asian="bold" style:font-weight-complex="bold"/>
    </style:style>
    <style:style style:name="T10" style:family="text">
      <style:text-properties officeooo:rsid="0015947d"/>
    </style:style>
    <style:style style:name="T11" style:family="text">
      <style:text-properties officeooo:rsid="001f24fb"/>
    </style:style>
    <style:style style:name="T12" style:family="text">
      <style:text-properties officeooo:rsid="000ef609"/>
    </style:style>
    <style:style style:name="T13" style:family="text">
      <style:text-properties officeooo:rsid="00143b92"/>
    </style:style>
    <style:style style:name="T14" style:family="text">
      <style:text-properties officeooo:rsid="0013a2b5"/>
    </style:style>
    <style:style style:name="T15" style:family="text">
      <style:text-properties officeooo:rsid="00209c2b"/>
    </style:style>
    <style:style style:name="T16" style:family="text">
      <style:text-properties officeooo:rsid="0021ea84"/>
    </style:style>
    <style:style style:name="T17" style:family="text">
      <style:text-properties fo:font-size="10pt" fo:font-weight="bold" officeooo:rsid="0014ac62" fo:background-color="transparent" loext:char-shading-value="0" style:font-size-asian="10pt" style:font-weight-asian="bold" style:font-size-complex="10pt" style:font-weight-complex="bold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fo:font-weight="normal" officeooo:rsid="0017f345" style:font-weight-asian="normal" style:font-weight-complex="normal"/>
    </style:style>
    <style:style style:name="T20" style:family="text">
      <style:text-properties fo:font-weight="normal" officeooo:rsid="001783c6" style:font-weight-asian="normal" style:font-weight-complex="normal"/>
    </style:style>
    <style:style style:name="T21" style:family="text">
      <style:text-properties fo:font-weight="normal" officeooo:rsid="0021ea84" style:font-weight-asian="normal" style:font-weight-complex="normal"/>
    </style:style>
    <style:style style:name="T22" style:family="text">
      <style:text-properties officeooo:rsid="0017f345"/>
    </style:style>
    <style:style style:name="T23" style:family="text">
      <style:text-properties officeooo:rsid="001783c6"/>
    </style:style>
    <style:style style:name="T24" style:family="text">
      <style:text-properties officeooo:rsid="0011aa3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16">24</text:span><text:span text:style-name="T11">.04</text:span><text:span text:style-name="T4">.2023</text:span> do <text:span text:style-name="T16">28</text:span><text:span text:style-name="T11">.04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8">Obiad</text:p>
          </table:table-cell>
        </table:table-row>
        <table:table-row table:style-name="Tabela1.1">
          <table:table-cell table:style-name="Tabela1.A2" office:value-type="string">
            <text:p text:style-name="P23"><text:span text:style-name="T16">24</text:span><text:span text:style-name="T11">.04</text:span>.2023</text:p>
            <text:p text:style-name="P23"><text:span text:style-name="T17">Alergeny:</text:span></text:p>
            <text:p text:style-name="P11"><text:span text:style-name="T6"/></text:p>
            <text:p text:style-name="P11"><text:span text:style-name="T6">A</text:span><text:span text:style-name="T5">lergeny:</text:span></text:p>
          </table:table-cell>
          <table:table-cell table:style-name="Tabela1.B2" office:value-type="string">
            <text:p text:style-name="P20">Krupnik z kaszą jęczmienną na wywarze warzywnym, chleb zwykły</text:p>
            <text:p text:style-name="P14">(soja, <text:s/>seler, mleko, gluten pszenny, gluten jęczmienny)</text:p>
            <text:p text:style-name="P20">Krokiety z mięsem, kompot, <text:span text:style-name="T16">pomarańcza</text:span></text:p>
            <text:p text:style-name="P14">(soja, gorczyca, mleko, jajka, gluten pszenny)</text:p>
            <text:p text:style-name="P21"/>
          </table:table-cell>
        </table:table-row>
        <table:table-row table:style-name="Tabela1.1">
          <table:table-cell table:style-name="Tabela1.A2" office:value-type="string">
            <text:p text:style-name="P10"><text:span text:style-name="T16">25</text:span><text:span text:style-name="T11">.04</text:span><text:span text:style-name="T4">.2023</text:span></text:p>
            <text:p text:style-name="P12">Alergeny:</text:p>
            <text:p text:style-name="P19"><text:span text:style-name="T9"/></text:p>
            <text:p text:style-name="P19"><text:span text:style-name="T9">A</text:span><text:span text:style-name="T8">lergeny:</text:span></text:p>
          </table:table-cell>
          <table:table-cell table:style-name="Tabela1.B2" office:value-type="string">
            <text:p text:style-name="P15"><text:span text:style-name="T19">Zupa z soczewicy na wywarze warzywnym z makaronem, chleb graham</text:span><text:span text:style-name="T18"> </text:span><text:s/></text:p>
            <text:p text:style-name="P15"><text:span text:style-name="T22">(soja, seler, mleko, gluten pszenny, gluten żytni, jajka)</text:span></text:p>
            <text:p text:style-name="P15"><text:span text:style-name="T19">Ziemniaki z masłem i koperkiem, jajko w sosie koperkowym, ogórek kiszony, kompot, </text:span><text:span text:style-name="T21">kiwi</text:span> <text:s text:c="2"/></text:p>
            <text:p text:style-name="P15"><text:span text:style-name="T22">(mleko, jajka, gluten pszenny)</text:span> <text:s text:c="3"/>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6">26</text:span><text:span text:style-name="T11">.04</text:span><text:span text:style-name="T4">.2023</text:span></text:p>
            <text:p text:style-name="P13">Alergeny:</text:p>
            <text:p text:style-name="P13"/>
            <text:p text:style-name="P13"><text:span text:style-name="T24">Alergeny:</text:span></text:p>
          </table:table-cell>
          <table:table-cell table:style-name="Tabela1.B2" office:value-type="string">
            <text:p text:style-name="P20">Krem z białych warzyw na wywarze warzywnym z pestkami słonecznika i groszkiem ptysiowym, chleb zwykły</text:p>
            <text:p text:style-name="P22">(<text:span text:style-name="T8">soja, seler, mleko, <text:s/>gluten pszenny)</text:span></text:p>
            <text:p text:style-name="P20">Pęczotto z kurczakiem i warzywami, kompot, <text:span text:style-name="T16">jabłko</text:span></text:p>
            <text:p text:style-name="P17">(<text:span text:style-name="T22">gluten jęczmienny</text:span>)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6">27</text:span><text:span text:style-name="T11">.04</text:span><text:span text:style-name="T4">.2023</text:span></text:p>
            <text:p text:style-name="P12">Alergeny:</text:p>
            <text:p text:style-name="P19"><text:span text:style-name="T9"/></text:p>
            <text:p text:style-name="P19"><text:span text:style-name="T9">A</text:span><text:span text:style-name="T8">lergeny:</text:span></text:p>
          </table:table-cell>
          <table:table-cell table:style-name="Tabela1.B2" office:value-type="string">
            <text:p text:style-name="P14"><text:span text:style-name="T20">Ż</text:span><text:span text:style-name="T18">urek z jajkiem i kiełbasą, chleb żytni</text:span></text:p>
            <text:p text:style-name="P16"><text:span text:style-name="T23">(soja ,seler, mleko, gluten pszenny, gluten żytni, </text:span><text:span text:style-name="T22">jajka</text:span><text:span text:style-name="T23">)</text:span> <text:span text:style-name="T18"><text:s/></text:span></text:p>
            <text:p text:style-name="P16"><text:span text:style-name="T19">Makaron z truskawkami i śmietaną, kompot</text:span><text:span text:style-name="T18"> , </text:span><text:span text:style-name="T21">drożdżówka</text:span><text:span text:style-name="T18"> <text:s/></text:span></text:p>
            <text:p text:style-name="P17">(mleko, gluten pszenny, jaja)</text:p>
          </table:table-cell>
        </table:table-row>
        <table:table-row table:style-name="Tabela1.1">
          <table:table-cell table:style-name="Tabela1.A2" office:value-type="string">
            <text:p text:style-name="P9"><text:span text:style-name="T16">28</text:span><text:span text:style-name="T11">.04</text:span>.2023</text:p>
            <text:p text:style-name="P12">Alergeny:</text:p>
            <text:p text:style-name="P12"/>
            <text:p text:style-name="P19"><text:span text:style-name="T9"/></text:p>
            <text:p text:style-name="P19"><text:span text:style-name="T9">A</text:span><text:span text:style-name="T8">lergeny:</text:span></text:p>
          </table:table-cell>
          <table:table-cell table:style-name="Tabela1.B2" office:value-type="string">
            <text:p text:style-name="P18"><text:span text:style-name="T19">Zupa pomidorowa na wywarze warzywnym z makaronem, chleb zwykły</text:span><text:span text:style-name="T18"> </text:span></text:p>
            <text:p text:style-name="P18"><text:span text:style-name="T23">(soja, seler, mleko, gluten pszenny, </text:span><text:span text:style-name="T22">jajka</text:span><text:span text:style-name="T23">)</text:span> <text:s text:c="2"/></text:p>
            <text:p text:style-name="P25">Puree ziemniaczane z mlekiem, <text:span text:style-name="T22">morszczuk</text:span> panierowany, <text:span text:style-name="T22">surówka z kapusty kiszonej z marchewką i cebulką, </text:span><text:span text:style-name="T16">kompot, mandarynka</text:span></text:p>
            <text:p text:style-name="P26"/>
            <text:p text:style-name="P24">(ryba, mleko, jaja, gluten pszenny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21T10:50:21.031000000</dc:date>
    <meta:editing-duration>PT1H54M57S</meta:editing-duration>
    <meta:editing-cycles>7</meta:editing-cycles>
    <meta:generator>LibreOffice/7.4.0.3$Windows_X86_64 LibreOffice_project/f85e47c08ddd19c015c0114a68350214f7066f5a</meta:generator>
    <meta:print-date>2023-04-03T07:23:58.849000000</meta:print-date>
    <meta:document-statistic meta:table-count="1" meta:image-count="0" meta:object-count="0" meta:page-count="1" meta:paragraph-count="43" meta:word-count="278" meta:character-count="2096" meta:non-whitespace-character-count="1842"/>
  </office:meta>
</office:document-meta>
</file>