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11aa35" officeooo:paragraph-rsid="0017df62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4ac62" officeooo:paragraph-rsid="0017df62" fo:background-color="transparent" style:font-size-asian="12pt" style:font-weight-asian="bold" style:font-size-complex="12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1aa35" officeooo:paragraph-rsid="0017df62" style:font-size-asian="12pt" style:font-weight-asian="bold" style:font-size-complex="12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fo:font-weight="bold" officeooo:rsid="0014ac62" officeooo:paragraph-rsid="0017df62" style:font-size-asian="12pt" style:font-weight-asian="bold" style:font-size-complex="12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f24fb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f24fb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1aa35" officeooo:paragraph-rsid="0017df62" style:font-size-asian="9pt" style:font-weight-asian="normal" style:font-size-complex="9pt" style:font-weight-complex="normal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rsid="00209c2b" officeooo:paragraph-rsid="00209c2b" style:font-size-asian="8pt" style:font-size-complex="8pt"/>
    </style:style>
    <style:style style:name="P19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8pt" fo:font-weight="bold" officeooo:rsid="00209c2b" officeooo:paragraph-rsid="00209c2b" style:font-size-asian="8pt" style:font-weight-asian="bold" style:font-size-complex="8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209c2b" officeooo:paragraph-rsid="00209c2b" style:font-size-asian="8pt" style:font-weight-asian="bold" style:font-size-complex="8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209c2b" officeooo:paragraph-rsid="00209c2b" style:font-size-asian="8pt" style:font-weight-asian="normal" style:font-size-complex="8pt" style:font-weight-complex="normal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209c2b" officeooo:paragraph-rsid="00209c2b" style:font-size-asian="8pt" style:font-size-complex="8pt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8pt" fo:font-weight="normal" officeooo:rsid="00209c2b" officeooo:paragraph-rsid="00209c2b" style:font-size-asian="8pt" style:font-weight-asian="normal" style:font-size-complex="8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209c2b" officeooo:paragraph-rsid="00209c2b" style:font-size-asian="9pt" style:font-weight-asian="bold" style:font-size-complex="9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09c2b" officeooo:paragraph-rsid="00209c2b" style:font-size-asian="9pt" style:font-weight-asian="normal" style:font-size-complex="9pt" style:font-weight-complex="normal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officeooo:rsid="0007c940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14ac62" style:font-weight-asian="bold" style:font-weight-complex="bold"/>
    </style:style>
    <style:style style:name="T10" style:family="text">
      <style:text-properties officeooo:rsid="0015947d"/>
    </style:style>
    <style:style style:name="T11" style:family="text">
      <style:text-properties officeooo:rsid="001f24fb"/>
    </style:style>
    <style:style style:name="T12" style:family="text">
      <style:text-properties officeooo:rsid="000ef609"/>
    </style:style>
    <style:style style:name="T13" style:family="text">
      <style:text-properties officeooo:rsid="00143b92"/>
    </style:style>
    <style:style style:name="T14" style:family="text">
      <style:text-properties officeooo:rsid="0013a2b5"/>
    </style:style>
    <style:style style:name="T15" style:family="text">
      <style:text-properties officeooo:rsid="00209c2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15">10</text:span><text:span text:style-name="T11">.04</text:span><text:span text:style-name="T4">.2023</text:span> do <text:span text:style-name="T15">14</text:span><text:span text:style-name="T11">.04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8">Obiad</text:p>
          </table:table-cell>
        </table:table-row>
        <table:table-row table:style-name="Tabela1.1">
          <table:table-cell table:style-name="Tabela1.A2" office:value-type="string">
            <text:p text:style-name="P9"><text:span text:style-name="T15">10</text:span><text:span text:style-name="T11">.04</text:span>.2023</text:p>
            <text:p text:style-name="P12">Alergeny:</text:p>
            <text:p text:style-name="P13"><text:span text:style-name="T6">A</text:span><text:span text:style-name="T5">lergeny:</text:span></text:p>
          </table:table-cell>
          <table:table-cell table:style-name="Tabela1.B2" office:value-type="string">
            <text:p text:style-name="P18"><text:span text:style-name="T8">Dzień wolny od zajęć</text:span></text:p>
            <text:p text:style-name="P17"/>
          </table:table-cell>
        </table:table-row>
        <table:table-row table:style-name="Tabela1.1">
          <table:table-cell table:style-name="Tabela1.A2" office:value-type="string">
            <text:p text:style-name="P10"><text:span text:style-name="T15">11</text:span><text:span text:style-name="T11">.04</text:span><text:span text:style-name="T4">.2023</text:span></text:p>
            <text:p text:style-name="P14">Alergeny:</text:p>
            <text:p text:style-name="P11"><text:span text:style-name="T9">A</text:span><text:span text:style-name="T8">lergeny:</text:span></text:p>
          </table:table-cell>
          <table:table-cell table:style-name="Tabela1.B2" office:value-type="string">
            <text:p text:style-name="P19">Dzień wolny od zajęć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5">12</text:span><text:span text:style-name="T11">.04</text:span><text:span text:style-name="T4">.2023</text:span></text:p>
            <text:p text:style-name="P14">Alergeny:</text:p>
            <text:p text:style-name="P13">Alergeny:</text:p>
          </table:table-cell>
          <table:table-cell table:style-name="Tabela1.B2" office:value-type="string">
            <text:p text:style-name="P22">Krupnik z kaszą jęczmienną na wywarze warzywnym, chleb pszenny zwykły</text:p>
            <text:p text:style-name="P16">(seler <text:span text:style-name="T15">soja, </text:span>, <text:span text:style-name="T10">gluten <text:s/>pszenny, </text:span><text:span text:style-name="T7">glute</text:span><text:span text:style-name="T14">n </text:span><text:span text:style-name="T15">jęczmienny, mleko</text:span>)</text:p>
            <text:p text:style-name="P23">Makaron z truskawkami i serem, kompot, jogurt owocowy</text:p>
            <text:p text:style-name="P15">(<text:span text:style-name="T7"> gluten </text:span><text:span text:style-name="T12">pszenny, </text:span><text:span text:style-name="T13">mleko, </text:span><text:span text:style-name="T15">jaja)</text:span></text:p>
          </table:table-cell>
        </table:table-row>
        <table:table-row table:style-name="Tabela1.1">
          <table:table-cell table:style-name="Tabela1.A2" office:value-type="string">
            <text:p text:style-name="P10"><text:span text:style-name="T15">13</text:span><text:span text:style-name="T11">.04</text:span><text:span text:style-name="T4">.2023</text:span></text:p>
            <text:p text:style-name="P14">Alergeny:</text:p>
            <text:p text:style-name="P11"><text:span text:style-name="T9">A</text:span><text:span text:style-name="T8">lergeny:</text:span></text:p>
          </table:table-cell>
          <table:table-cell table:style-name="Tabela1.B2" office:value-type="string">
            <text:p text:style-name="P21">Zupa ogórkowa na wywarze warzywnym z ryżem, chleb graham</text:p>
            <text:p text:style-name="P20">(soja, seler, mleko, gluten pszenny, gluten żytni)</text:p>
            <text:p text:style-name="P21">Ziemniaki z masłem i koperkiem, kotlet wieprzowy mielony, fasolka szparagowa z wody z masłem i bułką tartą, kompot, pomarańcza</text:p>
            <text:p text:style-name="P20">(mleko, jaja, gluten pszenny)</text:p>
          </table:table-cell>
        </table:table-row>
        <table:table-row table:style-name="Tabela1.1">
          <table:table-cell table:style-name="Tabela1.A2" office:value-type="string">
            <text:p text:style-name="P9"><text:span text:style-name="T15">14</text:span><text:span text:style-name="T11">.04</text:span>.2023</text:p>
            <text:p text:style-name="P14">Alergeny:</text:p>
            <text:p text:style-name="P14"/>
            <text:p text:style-name="P11"><text:span text:style-name="T9">A</text:span><text:span text:style-name="T8">lergeny:</text:span></text:p>
          </table:table-cell>
          <table:table-cell table:style-name="Tabela1.B2" office:value-type="string">
            <text:p text:style-name="P21">Zupa brokułowa na wywarze warzywnym, chleb żytni razowy</text:p>
            <text:p text:style-name="P20">(soja, seler, mleko, gluten żytni, gluten pszenny)</text:p>
            <text:p text:style-name="P25">Puree ziemniaczane z mlekiem, filet z miruny panierowany, mizeria ze śmietaną, kompot, banan</text:p>
            <text:p text:style-name="P25"/>
            <text:p text:style-name="P24">(mleko, jaja, ryba, gluten pszenny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06T17:25:43.103000000</dc:date>
    <meta:editing-duration>PT1H27M37S</meta:editing-duration>
    <meta:editing-cycles>6</meta:editing-cycles>
    <meta:generator>LibreOffice/7.4.0.3$Windows_X86_64 LibreOffice_project/f85e47c08ddd19c015c0114a68350214f7066f5a</meta:generator>
    <meta:print-date>2023-04-03T07:23:58.849000000</meta:print-date>
    <meta:document-statistic meta:table-count="1" meta:image-count="0" meta:object-count="0" meta:page-count="1" meta:paragraph-count="37" meta:word-count="235" meta:character-count="1740" meta:non-whitespace-character-count="1541"/>
  </office:meta>
</office:document-meta>
</file>