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11aa35" officeooo:paragraph-rsid="0017df62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4ac62" officeooo:paragraph-rsid="0017df62" fo:background-color="transparent" style:font-size-asian="12pt" style:font-weight-asian="bold" style:font-size-complex="12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1aa35" officeooo:paragraph-rsid="0017df62" style:font-size-asian="12pt" style:font-weight-asian="bold" style:font-size-complex="12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4ac62" officeooo:paragraph-rsid="0017df62" style:font-size-asian="12pt" style:font-weight-asian="bold" style:font-size-complex="12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43b92" officeooo:paragraph-rsid="001f24fb" style:font-size-asian="8pt" style:font-weight-asian="normal" style:font-size-complex="8pt" style:font-weight-complex="normal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rsid="00143b92" officeooo:paragraph-rsid="001f24fb" style:font-size-asian="8pt" style:font-size-complex="8pt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f24fb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f24fb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1aa35" officeooo:paragraph-rsid="0017df62" style:font-size-asian="9pt" style:font-weight-asian="normal" style:font-size-complex="9pt" style:font-weight-complex="normal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paragraph-rsid="0017df62" style:font-size-asian="9pt" style:font-weight-asian="normal" style:font-size-complex="9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fo:font-size="8pt" officeooo:paragraph-rsid="001f24fb" style:font-size-asian="8pt" style:font-size-complex="8pt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43b92" officeooo:paragraph-rsid="001f24fb" style:font-size-asian="8pt" style:font-size-complex="8pt"/>
    </style:style>
    <style:style style:name="P23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fo:color="#000000" loext:opacity="100%" style:font-name="Times New Roman" fo:font-size="8pt" officeooo:rsid="00143b92" officeooo:paragraph-rsid="001f24fb" style:font-size-asian="8pt" style:font-size-complex="8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8pt" fo:font-weight="normal" officeooo:rsid="00143b92" officeooo:paragraph-rsid="001f24fb" style:font-size-asian="8pt" style:font-weight-asian="normal" style:font-size-complex="8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f2af0" officeooo:paragraph-rsid="001f2af0" style:font-size-asian="8pt" style:font-weight-asian="bold" style:font-size-complex="8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style:font-name="Times New Roman" fo:font-weight="bold" style:font-weight-asian="bold" style:font-weight-complex="bold"/>
    </style:style>
    <style:style style:name="T8" style:family="text">
      <style:text-properties style:font-name="Times New Roman" fo:font-weight="bold" officeooo:rsid="00277d01" style:font-weight-asian="bold" style:font-weight-complex="bold"/>
    </style:style>
    <style:style style:name="T9" style:family="text">
      <style:text-properties style:font-name="Times New Roman" fo:font-weight="bold" officeooo:rsid="00155bb9" style:font-weight-asian="bold" style:font-weight-complex="bold"/>
    </style:style>
    <style:style style:name="T10" style:family="text">
      <style:text-properties style:font-name="Times New Roman" fo:font-weight="bold" officeooo:rsid="0015947d" style:font-weight-asian="bold" style:font-weight-complex="bold"/>
    </style:style>
    <style:style style:name="T11" style:family="text">
      <style:text-properties style:font-name="Times New Roman" fo:font-weight="bold" officeooo:rsid="000ef609" style:font-weight-asian="bold" style:font-weight-complex="bold"/>
    </style:style>
    <style:style style:name="T12" style:family="text">
      <style:text-properties style:font-name="Times New Roman" fo:font-weight="bold" officeooo:rsid="00143b92" style:font-weight-asian="bold" style:font-weight-complex="bold"/>
    </style:style>
    <style:style style:name="T13" style:family="text">
      <style:text-properties style:font-name="Times New Roman" fo:font-weight="bold" officeooo:rsid="0013a2b5" style:font-weight-asian="bold" style:font-weight-complex="bold"/>
    </style:style>
    <style:style style:name="T14" style:family="text">
      <style:text-properties officeooo:rsid="0007c940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14ac62" style:font-weight-asian="bold" style:font-weight-complex="bold"/>
    </style:style>
    <style:style style:name="T17" style:family="text">
      <style:text-properties officeooo:rsid="0015947d"/>
    </style:style>
    <style:style style:name="T18" style:family="text">
      <style:text-properties officeooo:rsid="001f24fb"/>
    </style:style>
    <style:style style:name="T19" style:family="text">
      <style:text-properties officeooo:rsid="000ef609"/>
    </style:style>
    <style:style style:name="T20" style:family="text">
      <style:text-properties officeooo:rsid="00143b92"/>
    </style:style>
    <style:style style:name="T21" style:family="text">
      <style:text-properties officeooo:rsid="0013a2b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18">03.04</text:span><text:span text:style-name="T4">.2023</text:span> do <text:span text:style-name="T18">07.04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8">Obiad</text:p>
          </table:table-cell>
        </table:table-row>
        <table:table-row table:style-name="Tabela1.1">
          <table:table-cell table:style-name="Tabela1.A2" office:value-type="string">
            <text:p text:style-name="P9"><text:span text:style-name="T18">03.04</text:span>.2023</text:p>
            <text:p text:style-name="P12">Alergeny:</text:p>
            <text:p text:style-name="P13"><text:span text:style-name="T6">A</text:span><text:span text:style-name="T5">lergeny:</text:span></text:p>
          </table:table-cell>
          <table:table-cell table:style-name="Tabela1.B2" office:value-type="string">
            <text:p text:style-name="P16">Zupa jarzynowa na wywarze warzywnym, chleb pszenny zwykły,</text:p>
            <text:p text:style-name="P21"><text:span text:style-name="T8">(seler, mleko, gluten pszenny</text:span><text:span text:style-name="T11">)</text:span><text:span text:style-name="T9"> </text:span></text:p>
            <text:p text:style-name="P15">Ryż z jabłkami, kompot</text:p>
            <text:p text:style-name="P17">( <text:span text:style-name="T19">mleko</text:span>)</text:p>
            <text:p text:style-name="P19"/>
          </table:table-cell>
        </table:table-row>
        <table:table-row table:style-name="Tabela1.1">
          <table:table-cell table:style-name="Tabela1.A2" office:value-type="string">
            <text:p text:style-name="P10"><text:span text:style-name="T18">04.04</text:span><text:span text:style-name="T4">.2023</text:span></text:p>
            <text:p text:style-name="P14">Alergeny:</text:p>
            <text:p text:style-name="P11"><text:span text:style-name="T16">A</text:span><text:span text:style-name="T15">lergeny:</text:span></text:p>
          </table:table-cell>
          <table:table-cell table:style-name="Tabela1.B2" office:value-type="string">
            <text:p text:style-name="P23">Żurek z jajkiem i kiełbasą, chleb zwykły</text:p>
            <text:p text:style-name="P21"><text:span text:style-name="T7">(</text:span><text:span text:style-name="T12">mleko</text:span><text:span text:style-name="T7">,</text:span><text:span text:style-name="T9"> </text:span><text:span text:style-name="T10">gluten pszenny, </text:span><text:span text:style-name="T13">jaja, </text:span><text:span text:style-name="T12">gorczyca</text:span><text:span text:style-name="T7">)</text:span></text:p>
            <text:p text:style-name="P15">Sałatka jarzynowa, chleb zwykły</text:p>
            <text:p text:style-name="P17">(<text:span text:style-name="T17">mleko, </text:span><text:span text:style-name="T20">jaja, gorczyca, seler</text:span>)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8">05.04</text:span><text:span text:style-name="T4">.2023</text:span></text:p>
            <text:p text:style-name="P14">Alergeny:</text:p>
            <text:p text:style-name="P13">Alergeny:</text:p>
          </table:table-cell>
          <table:table-cell table:style-name="Tabela1.B2" office:value-type="string">
            <text:p text:style-name="P22">Zupa pomidorowa z makaronem na wywarze warzywnym, chleb żytni</text:p>
            <text:p text:style-name="P18">(seler, <text:span text:style-name="T17">gluten <text:s/>pszenny, </text:span><text:span text:style-name="T14">glute</text:span><text:span text:style-name="T21">n żytni,</text:span><text:span text:style-name="T14"> mleko, </text:span><text:span text:style-name="T20">jaja</text:span>)</text:p>
            <text:p text:style-name="P24">Gołąbki w sosie pomidorowym, kompot</text:p>
            <text:p text:style-name="P17">(<text:span text:style-name="T14"> gluten </text:span><text:span text:style-name="T19">pszenny, </text:span><text:span text:style-name="T20">mleko</text:span>)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8">06.04</text:span><text:span text:style-name="T4">.2023</text:span></text:p>
            <text:p text:style-name="P14">Alergeny:</text:p>
            <text:p text:style-name="P11"><text:span text:style-name="T16">A</text:span><text:span text:style-name="T15">lergeny:</text:span></text:p>
          </table:table-cell>
          <table:table-cell table:style-name="Tabela1.B2" office:value-type="string">
            <text:p text:style-name="P25">Dzień wolny od zajęć</text:p>
          </table:table-cell>
        </table:table-row>
        <table:table-row table:style-name="Tabela1.1">
          <table:table-cell table:style-name="Tabela1.A2" office:value-type="string">
            <text:p text:style-name="P9"><text:span text:style-name="T18">07.04</text:span>.2023</text:p>
            <text:p text:style-name="P14">Alergeny:</text:p>
            <text:p text:style-name="P14"/>
            <text:p text:style-name="P11"><text:span text:style-name="T16">A</text:span><text:span text:style-name="T15">lergeny:</text:span></text:p>
          </table:table-cell>
          <table:table-cell table:style-name="Tabela1.B2" office:value-type="string">
            <text:p text:style-name="P25">Dzień wolny od zajęć</text:p>
            <text:p text:style-name="P20"/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03T07:22:23.396000000</dc:date>
    <meta:editing-duration>PT59M24S</meta:editing-duration>
    <meta:editing-cycles>5</meta:editing-cycles>
    <meta:generator>LibreOffice/7.4.0.3$Windows_X86_64 LibreOffice_project/f85e47c08ddd19c015c0114a68350214f7066f5a</meta:generator>
    <meta:print-date>2023-04-03T07:23:58.849000000</meta:print-date>
    <meta:document-statistic meta:table-count="1" meta:image-count="0" meta:object-count="0" meta:page-count="1" meta:paragraph-count="37" meta:word-count="195" meta:character-count="1468" meta:non-whitespace-character-count="1308"/>
  </office:meta>
</office:document-meta>
</file>