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3" style:family="table">
      <style:table-properties style:width="17.489cm" fo:margin-left="0.513cm" fo:margin-top="0cm" fo:margin-bottom="0cm" table:align="left" style:writing-mode="lr-tb"/>
    </style:style>
    <style:style style:name="Tabela3.A" style:family="table-column">
      <style:table-column-properties style:column-width="2.699cm"/>
    </style:style>
    <style:style style:name="Tabela3.B" style:family="table-column">
      <style:table-column-properties style:column-width="4.895cm"/>
    </style:style>
    <style:style style:name="Tabela3.C" style:family="table-column">
      <style:table-column-properties style:column-width="5.503cm"/>
    </style:style>
    <style:style style:name="Tabela3.D" style:family="table-column">
      <style:table-column-properties style:column-width="4.392cm"/>
    </style:style>
    <style:style style:name="Tabela3.1" style:family="table-row">
      <style:table-row-properties fo:keep-together="auto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a3.D1" style:family="table-cell">
      <style:table-cell-properties fo:padding="0.097cm" fo:border="0.5pt solid #000000"/>
    </style:style>
    <style:style style:name="Tabela3.A2" style:family="table-cell">
      <style:table-cell-properties fo:padding="0.097cm" fo:border-left="0.5pt solid #000000" fo:border-right="none" fo:border-top="none" fo:border-bottom="0.5pt solid #000000"/>
    </style:style>
    <style:style style:name="Tabela3.D2" style:family="table-cell">
      <style:table-cell-properties fo:padding="0.097cm" fo:border-left="0.5pt solid #000000" fo:border-right="0.5pt solid #000000" fo:border-top="none" fo:border-bottom="0.5pt solid #000000"/>
    </style:style>
    <style:style style:name="Tabela3.3" style:family="table-row">
      <style:table-row-properties style:min-row-height="3.32cm" fo:keep-together="auto"/>
    </style:style>
    <style:style style:name="Tabela3.5" style:family="table-row">
      <style:table-row-properties style:min-row-height="4.311cm" fo:keep-together="auto"/>
    </style:style>
    <style:style style:name="P1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3a2b5" style:font-size-asian="6pt" style:font-size-complex="6pt"/>
    </style:style>
    <style:style style:name="P2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0pt" fo:font-style="italic" fo:font-weight="bold" officeooo:paragraph-rsid="0013a2b5" style:font-size-asian="20pt" style:font-style-asian="italic" style:font-weight-asian="bold" style:font-size-complex="20pt" style:font-style-complex="italic" style:font-weight-complex="bold"/>
    </style:style>
    <style:style style:name="P3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15947d" officeooo:paragraph-rsid="0013a2b5" style:font-size-asian="8pt" style:font-weight-asian="normal" style:font-size-complex="8pt" style:font-weight-complex="normal"/>
    </style:style>
    <style:style style:name="P4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1783c6" officeooo:paragraph-rsid="001783c6" style:font-size-asian="8pt" style:font-weight-asian="normal" style:font-size-complex="8pt" style:font-weight-complex="normal"/>
    </style:style>
    <style:style style:name="P5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bold" officeooo:rsid="000cc50d" officeooo:paragraph-rsid="0013a2b5" style:font-size-asian="8pt" style:font-weight-asian="bold" style:font-size-complex="8pt" style:font-weight-complex="bold"/>
    </style:style>
    <style:style style:name="P6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bold" officeooo:rsid="001783c6" officeooo:paragraph-rsid="001783c6" style:font-size-asian="8pt" style:font-weight-asian="bold" style:font-size-complex="8pt" style:font-weight-complex="bold"/>
    </style:style>
    <style:style style:name="P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272fc" officeooo:paragraph-rsid="001783c6" style:font-size-asian="8pt" style:font-weight-asian="bold" style:font-size-complex="8pt" style:font-weight-complex="bold"/>
    </style:style>
    <style:style style:name="P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paragraph-rsid="0013a2b5" style:font-size-asian="8pt" style:font-weight-asian="bold" style:font-size-complex="8pt" style:font-weight-complex="bold"/>
    </style:style>
    <style:style style:name="P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bf71c" officeooo:paragraph-rsid="0013a2b5" style:font-size-asian="8pt" style:font-weight-asian="bold" style:font-size-complex="8pt" style:font-weight-complex="bold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cc50d" officeooo:paragraph-rsid="001783c6" style:font-size-asian="8pt" style:font-weight-asian="bold" style:font-size-complex="8pt" style:font-weight-complex="bold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783c6" officeooo:paragraph-rsid="001783c6" style:font-size-asian="8pt" style:font-weight-asian="bold" style:font-size-complex="8pt" style:font-weight-complex="bold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f0aa9" officeooo:paragraph-rsid="001783c6" style:font-size-asian="8pt" style:font-weight-asian="bold" style:font-size-complex="8pt" style:font-weight-complex="bold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3a2b5" officeooo:paragraph-rsid="0013a2b5" style:font-size-asian="8pt" style:font-weight-asian="normal" style:font-size-complex="8pt" style:font-weight-complex="normal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783c6" officeooo:paragraph-rsid="001783c6" style:font-size-asian="8pt" style:font-weight-asian="normal" style:font-size-complex="8pt" style:font-weight-complex="normal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officeooo:paragraph-rsid="0013a2b5" style:font-size-asian="8pt" style:font-size-complex="8pt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officeooo:rsid="001d387a" officeooo:paragraph-rsid="0013a2b5" style:font-size-asian="10.5pt" style:font-size-complex="10.5pt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fo:font-weight="normal" officeooo:rsid="001d387a" officeooo:paragraph-rsid="0013a2b5" style:font-size-asian="10.5pt" style:font-weight-asian="normal" style:font-size-complex="10.5pt" style:font-weight-complex="normal"/>
    </style:style>
    <style:style style:name="P1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0272fc" officeooo:paragraph-rsid="0013a2b5" style:font-size-asian="9pt" style:font-weight-asian="bold" style:font-size-complex="9pt" style:font-weight-complex="bold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0919ca" officeooo:paragraph-rsid="0013a2b5" style:font-size-asian="9pt" style:font-weight-asian="bold" style:font-size-complex="9pt" style:font-weight-complex="bold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55bb9" officeooo:paragraph-rsid="0013a2b5" style:font-size-asian="9pt" style:font-weight-asian="bold" style:font-size-complex="9pt" style:font-weight-complex="bold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paragraph-rsid="0013a2b5" style:font-size-asian="9pt" style:font-weight-asian="bold" style:font-size-complex="9pt" style:font-weight-complex="bold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2221f5" officeooo:paragraph-rsid="0013a2b5" style:font-size-asian="9pt" style:font-weight-asian="bold" style:font-size-complex="9pt" style:font-weight-complex="bold"/>
    </style:style>
    <style:style style:name="P23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weight="bold" officeooo:paragraph-rsid="0013a2b5" style:font-size-asian="16pt" style:font-weight-asian="bold" style:font-size-complex="16pt" style:font-weight-complex="bold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officeooo:paragraph-rsid="0013a2b5"/>
    </style:style>
    <style:style style:name="P25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7pt" fo:font-weight="normal" officeooo:rsid="000cc50d" officeooo:paragraph-rsid="0013a2b5" style:font-size-asian="7pt" style:font-weight-asian="normal" style:font-size-complex="7pt" style:font-weight-complex="normal"/>
    </style:style>
    <style:style style:name="P26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7pt" fo:font-weight="normal" officeooo:rsid="0017f345" officeooo:paragraph-rsid="0017f345" style:font-size-asian="7pt" style:font-weight-asian="normal" style:font-size-complex="7pt" style:font-weight-complex="normal"/>
    </style:style>
    <style:style style:name="P27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7pt" fo:font-weight="bold" officeooo:rsid="0017f345" officeooo:paragraph-rsid="0017f345" style:font-size-asian="7pt" style:font-weight-asian="bold" style:font-size-complex="7pt" style:font-weight-complex="bold"/>
    </style:style>
    <style:style style:name="P28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7pt" fo:font-weight="bold" officeooo:rsid="0015947d" officeooo:paragraph-rsid="0013a2b5" style:font-size-asian="7pt" style:font-weight-asian="bold" style:font-size-complex="7pt" style:font-weight-complex="bold"/>
    </style:style>
    <style:style style:name="P2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0272fc" officeooo:paragraph-rsid="0013a2b5" style:font-size-asian="9pt" style:font-weight-asian="bold" style:font-size-complex="9pt" style:font-weight-complex="bold"/>
    </style:style>
    <style:style style:name="P3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paragraph-rsid="0013a2b5" style:font-size-asian="9pt" style:font-weight-asian="bold" style:font-size-complex="9pt" style:font-weight-complex="bold"/>
    </style:style>
    <style:style style:name="P3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normal" officeooo:rsid="0017f345" officeooo:paragraph-rsid="0017f345" style:font-size-asian="9pt" style:font-weight-asian="normal" style:font-size-complex="9pt" style:font-weight-complex="normal"/>
    </style:style>
    <style:style style:name="P3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783c6" officeooo:paragraph-rsid="001783c6" style:font-size-asian="8pt" style:font-weight-asian="bold" style:font-size-complex="8pt" style:font-weight-complex="bold"/>
    </style:style>
    <style:style style:name="P3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7f345" officeooo:paragraph-rsid="0017f345" style:font-size-asian="8pt" style:font-weight-asian="bold" style:font-size-complex="8pt" style:font-weight-complex="bold"/>
    </style:style>
    <style:style style:name="P3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272fc" officeooo:paragraph-rsid="001783c6" style:font-size-asian="8pt" style:font-weight-asian="bold" style:font-size-complex="8pt" style:font-weight-complex="bold"/>
    </style:style>
    <style:style style:name="P3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ff5ee" officeooo:paragraph-rsid="0013a2b5" style:font-size-asian="8pt" style:font-weight-asian="bold" style:font-size-complex="8pt" style:font-weight-complex="bold"/>
    </style:style>
    <style:style style:name="P3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7f345" officeooo:paragraph-rsid="0017f345" style:font-size-asian="8pt" style:font-weight-asian="normal" style:font-size-complex="8pt" style:font-weight-complex="normal"/>
    </style:style>
    <style:style style:name="P37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style:font-name="Times New Roman" fo:font-size="7pt" fo:font-weight="bold" officeooo:rsid="000272fc" officeooo:paragraph-rsid="0017f345" style:font-size-asian="7pt" style:font-weight-asian="bold" style:font-size-complex="7pt" style:font-weight-complex="bold"/>
    </style:style>
    <style:style style:name="P38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17f345" officeooo:paragraph-rsid="0017f345" style:font-size-asian="8pt" style:font-weight-asian="normal" style:font-size-complex="8pt" style:font-weight-complex="normal"/>
    </style:style>
    <style:style style:name="P39" style:family="paragraph" style:parent-style-name="Table_20_Contents">
      <style:paragraph-properties fo:margin-top="0cm" fo:margin-bottom="0.282cm" style:contextual-spacing="false" fo:orphans="0" fo:widows="0"/>
      <style:text-properties fo:font-size="8pt" officeooo:rsid="0013a2b5" officeooo:paragraph-rsid="0017f345" style:font-size-asian="8pt" style:font-size-complex="8pt"/>
    </style:style>
    <style:style style:name="T1" style:family="text">
      <style:text-properties fo:background-color="#ffffd7" loext:char-shading-value="0"/>
    </style:style>
    <style:style style:name="T2" style:family="text">
      <style:text-properties officeooo:rsid="0010bba8"/>
    </style:style>
    <style:style style:name="T3" style:family="text">
      <style:text-properties officeooo:rsid="000bada3"/>
    </style:style>
    <style:style style:name="T4" style:family="text">
      <style:text-properties officeooo:rsid="001d387a"/>
    </style:style>
    <style:style style:name="T5" style:family="text">
      <style:text-properties officeooo:rsid="000cc50d"/>
    </style:style>
    <style:style style:name="T6" style:family="text">
      <style:text-properties officeooo:rsid="00060fcb"/>
    </style:style>
    <style:style style:name="T7" style:family="text">
      <style:text-properties style:font-name="Times New Roman" fo:font-size="10.5pt" officeooo:rsid="001d387a" style:font-size-asian="10.5pt" style:font-size-complex="10.5pt"/>
    </style:style>
    <style:style style:name="T8" style:family="text">
      <style:text-properties style:font-name="Times New Roman" fo:font-size="10.5pt" officeooo:rsid="00143b92" style:font-size-asian="10.5pt" style:font-size-complex="10.5pt"/>
    </style:style>
    <style:style style:name="T9" style:family="text">
      <style:text-properties style:font-name="Times New Roman" fo:font-size="10.5pt" officeooo:rsid="0017f345" style:font-size-asian="10.5pt" style:font-size-complex="10.5pt"/>
    </style:style>
    <style:style style:name="T10" style:family="text">
      <style:text-properties officeooo:rsid="00143b92"/>
    </style:style>
    <style:style style:name="T11" style:family="text">
      <style:text-properties officeooo:rsid="001783c6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weight="bold" officeooo:rsid="0017f345" style:font-weight-asian="bold" style:font-weight-complex="bold"/>
    </style:style>
    <style:style style:name="T14" style:family="text">
      <style:text-properties officeooo:rsid="000272fc"/>
    </style:style>
    <style:style style:name="T15" style:family="text">
      <style:text-properties fo:font-weight="normal" style:font-weight-asian="normal" style:font-weight-complex="normal"/>
    </style:style>
    <style:style style:name="T16" style:family="text">
      <style:text-properties fo:font-weight="normal" officeooo:rsid="001783c6" style:font-weight-asian="normal" style:font-weight-complex="normal"/>
    </style:style>
    <style:style style:name="T17" style:family="text">
      <style:text-properties fo:font-weight="normal" officeooo:rsid="0017f345" style:font-weight-asian="normal" style:font-weight-complex="normal"/>
    </style:style>
    <style:style style:name="T18" style:family="text">
      <style:text-properties officeooo:rsid="0017f345"/>
    </style:style>
    <style:style style:name="T19" style:family="text">
      <style:text-properties officeooo:rsid="0019b3d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Jadłospis- Przedszkole</text:p>
      <text:p text:style-name="P2">od <text:s/><text:span text:style-name="T18">24</text:span><text:span text:style-name="T10">.04</text:span><text:span text:style-name="T4">.2023</text:span> do <text:span text:style-name="T18">28</text:span><text:span text:style-name="T10">.04</text:span><text:span text:style-name="T4">.2023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office:value-type="string">
            <text:p text:style-name="P23">Data</text:p>
          </table:table-cell>
          <table:table-cell table:style-name="Tabela3.A1" office:value-type="string">
            <text:p text:style-name="P23">Śniadanie</text:p>
          </table:table-cell>
          <table:table-cell table:style-name="Tabela3.A1" office:value-type="string">
            <text:p text:style-name="P23">Obiad</text:p>
          </table:table-cell>
          <table:table-cell table:style-name="Tabela3.D1" office:value-type="string">
            <text:p text:style-name="P23">Podwieczor<text:span text:style-name="T6">e</text:span>k</text:p>
          </table:table-cell>
        </table:table-row>
        <table:table-row table:style-name="Tabela3.1">
          <table:table-cell table:style-name="Tabela3.A2" office:value-type="string">
            <text:p text:style-name="P16"><text:span text:style-name="T18">24</text:span><text:span text:style-name="T10">.04</text:span>.2023</text:p>
            <text:p text:style-name="P8">Alergeny:</text:p>
            <text:p text:style-name="P18"/>
            <text:p text:style-name="P18">Alergeny:</text:p>
          </table:table-cell>
          <table:table-cell table:style-name="Tabela3.A2" office:value-type="string">
            <text:p text:style-name="P36">Kanapka z serem żółtym, rzodkiewką, pomidorem, ogórkiem</text:p>
            <text:p text:style-name="P33">(mleko, gluten pszenny)</text:p>
            <text:p text:style-name="P36">Kakao</text:p>
            <text:p text:style-name="P33">(mleko)</text:p>
          </table:table-cell>
          <table:table-cell table:style-name="Tabela3.A2" office:value-type="string">
            <text:p text:style-name="P36">Krupnik z kaszą jęczmienną na wywarze warzywnym, chleb zwykły</text:p>
            <text:p text:style-name="P33">(soja, <text:s/>seler, mleko, gluten pszenny, gluten jęczmienny)</text:p>
            <text:p text:style-name="P36">Krokiety z mięsem, kompot</text:p>
            <text:p text:style-name="P33">(soja, gorczyca, mleko, jajka, gluten pszenny)</text:p>
          </table:table-cell>
          <table:table-cell table:style-name="Tabela3.D2" office:value-type="string">
            <text:p text:style-name="P31">Pomarańcza, wafle ryżowe</text:p>
            <text:p text:style-name="P19"/>
            <text:p text:style-name="P20"/>
          </table:table-cell>
        </table:table-row>
        <table:table-row table:style-name="Tabela3.3">
          <table:table-cell table:style-name="Tabela3.A2" office:value-type="string">
            <text:p text:style-name="P24"><text:span text:style-name="T9">25</text:span><text:span text:style-name="T8">.04</text:span><text:span text:style-name="T7">.2023</text:span></text:p>
            <text:p text:style-name="P21">Alergeny:</text:p>
            <text:p text:style-name="P21"/>
            <text:p text:style-name="P21"/>
            <text:p text:style-name="P21"><text:span text:style-name="T14">Alergeny:</text:span></text:p>
          </table:table-cell>
          <table:table-cell table:style-name="Tabela3.A2" office:value-type="string">
            <text:p text:style-name="P25"><text:span text:style-name="T18">Kanapka z pastą z tuńczyka i jajka, ogórek kiszony, pomidor</text:span> <text:s text:c="22"/></text:p>
            <text:p text:style-name="P27">(mleko, jajka, ryba, gorczyca, gluten pszenny, gluten żytni)</text:p>
            <text:p text:style-name="P26">Herbata z cytryną</text:p>
            <text:p text:style-name="P28"/>
          </table:table-cell>
          <table:table-cell table:style-name="Tabela3.A2" office:value-type="string">
            <text:p text:style-name="P37"><text:span text:style-name="T17">Zupa z soczewicy na wywarze warzywnym z makaronem, chleb graham</text:span><text:span text:style-name="T15"> </text:span><text:s/></text:p>
            <text:p text:style-name="P37"><text:span text:style-name="T18">(soja, seler, mleko, gluten pszenny, gluten żytni, jajka)</text:span></text:p>
            <text:p text:style-name="P37"><text:span text:style-name="T17">Ziemniaki z masłem i koperkiem, jajko w sosie koperkowym, ogórek kiszony, kompot</text:span> <text:s text:c="2"/></text:p>
            <text:p text:style-name="P37"><text:span text:style-name="T18">(mleko, jajka, gluten pszenny)</text:span> <text:s text:c="16"/></text:p>
          </table:table-cell>
          <table:table-cell table:style-name="Tabela3.D2" office:value-type="string">
            <text:p text:style-name="P13"><text:s/><text:span text:style-name="T18">Kiwi, chrupki kukurydziane</text:span> <text:s text:c="18"/></text:p>
          </table:table-cell>
        </table:table-row>
        <table:table-row table:style-name="Tabela3.1">
          <table:table-cell table:style-name="Tabela3.A2" office:value-type="string">
            <text:p text:style-name="P16"><text:span text:style-name="T18">26</text:span><text:span text:style-name="T10">.04</text:span>.2023</text:p>
            <text:p text:style-name="P21"/>
            <text:p text:style-name="P21">Alergeny:</text:p>
            <text:p text:style-name="P18"/>
            <text:p text:style-name="P18">Alergeny:</text:p>
          </table:table-cell>
          <table:table-cell table:style-name="Tabela3.A2" office:value-type="string">
            <text:p text:style-name="P36">Bułka z masłem i miodem</text:p>
            <text:p text:style-name="P11"/>
            <text:p text:style-name="P11">(gluten pszenny, mleko)</text:p>
            <text:p text:style-name="P36">Kawa zbożowa na mleku</text:p>
            <text:p text:style-name="P11">(mleko, <text:span text:style-name="T18">gluten żytni, gluten jęczmienny</text:span>)</text:p>
          </table:table-cell>
          <table:table-cell table:style-name="Tabela3.A2" office:value-type="string">
            <text:p text:style-name="P36">Krem z białych warzyw na wywarze warzywnym z pestkami słonecznika i groszkiem ptysiowym, chleb zwykły</text:p>
            <text:p text:style-name="P14">(<text:span text:style-name="T12">soja, seler, mleko, <text:s/>gluten pszenny)</text:span></text:p>
            <text:p text:style-name="P36">Pęczotto z kurczakiem i warzywami, kompot</text:p>
            <text:p text:style-name="P11">(<text:span text:style-name="T18">gluten jęczmienny</text:span>)</text:p>
            <text:p text:style-name="P14"/>
            <text:p text:style-name="P11"/>
          </table:table-cell>
          <table:table-cell table:style-name="Tabela3.D2" office:value-type="string">
            <text:p text:style-name="P38">Kisiel jabłkowy własnego wyrobu, słonecznik</text:p>
          </table:table-cell>
        </table:table-row>
        <table:table-row table:style-name="Tabela3.5">
          <table:table-cell table:style-name="Tabela3.A2" office:value-type="string">
            <text:p text:style-name="P16"><text:span text:style-name="T18">27</text:span><text:span text:style-name="T10">.04</text:span><text:span text:style-name="T5">.</text:span>2023</text:p>
            <text:p text:style-name="P21"/>
            <text:p text:style-name="P21">Alergeny:</text:p>
            <text:p text:style-name="P18"/>
            <text:p text:style-name="P18">Alergeny:</text:p>
          </table:table-cell>
          <table:table-cell table:style-name="Tabela3.A2" office:value-type="string">
            <text:p text:style-name="P9"><text:span text:style-name="T17">Kanapka z pasztetem, pomidorem, ogórkiem, rzodkiewką, płatki kukurydziane na mleku</text:span><text:span text:style-name="T15"> <text:s text:c="8"/></text:span><text:s text:c="7"/></text:p>
            <text:p text:style-name="P11">(gluten pszenny, gluten żytni, mleko, <text:span text:style-name="T18">jajka</text:span>)</text:p>
            <text:p text:style-name="P14">Herbata rumiankowa</text:p>
          </table:table-cell>
          <table:table-cell table:style-name="Tabela3.A2" office:value-type="string">
            <text:p text:style-name="P33"><text:span text:style-name="T16">Ż</text:span><text:span text:style-name="T15">urek z jajkiem i kiełbasą, chleb żytni</text:span></text:p>
            <text:p text:style-name="P7"/>
            <text:p text:style-name="P7"><text:span text:style-name="T11">(soja ,seler, mleko, gluten pszenny, gluten żytni, </text:span><text:span text:style-name="T18">jajka</text:span><text:span text:style-name="T11">)</text:span> <text:span text:style-name="T15"><text:s/></text:span></text:p>
            <text:p text:style-name="P7"><text:span text:style-name="T17">Makaron z truskawkami i śmietaną, kompot</text:span><text:span text:style-name="T15"> <text:s text:c="4"/></text:span><text:s text:c="9"/></text:p>
            <text:p text:style-name="P11">(mleko, gluten pszenny, jaja)</text:p>
          </table:table-cell>
          <table:table-cell table:style-name="Tabela3.D2" office:value-type="string">
            <text:p text:style-name="P39"><text:s/><text:span text:style-name="T18">Drożdżówka</text:span> <text:s/></text:p>
            <text:p text:style-name="P39"><text:span text:style-name="T13"/></text:p>
            <text:p text:style-name="P39"><text:span text:style-name="T13">(gluten pszenny, mleko)</text:span><text:span text:style-name="T12"> <text:s/></text:span><text:s text:c="11"/>-</text:p>
            <text:p text:style-name="P5"/>
            <text:p text:style-name="P3"/>
            <text:p text:style-name="P15"/>
            <text:p text:style-name="P35"/>
            <text:p text:style-name="P35"/>
          </table:table-cell>
        </table:table-row>
        <table:table-row table:style-name="Tabela3.1">
          <table:table-cell table:style-name="Tabela3.A2" office:value-type="string">
            <text:p text:style-name="P17"><text:span text:style-name="T18">28</text:span><text:span text:style-name="T10">.04</text:span>.2023</text:p>
            <text:p text:style-name="P22">Alergeny:</text:p>
            <text:p text:style-name="P18"/>
            <text:p text:style-name="P18"/>
            <text:p text:style-name="P18"><text:span text:style-name="T5">A</text:span>lergeny:</text:p>
          </table:table-cell>
          <table:table-cell table:style-name="Tabela3.A2" office:value-type="string">
            <text:p text:style-name="P36">Bułka z masłem i dżemem truskawkowym</text:p>
            <text:p text:style-name="P11">(gluten pszenny, mleko)</text:p>
            <text:p text:style-name="P14">K<text:span text:style-name="T18">akao</text:span></text:p>
            <text:p text:style-name="P11"/>
            <text:p text:style-name="P11">(mleko<text:span text:style-name="T18">)</text:span></text:p>
            <text:p text:style-name="P10"><text:span text:style-name="T16"><text:s/></text:span><text:span text:style-name="T15"><text:s/></text:span><text:s text:c="21"/></text:p>
          </table:table-cell>
          <table:table-cell table:style-name="Tabela3.A2" office:value-type="string">
            <text:p text:style-name="P12"><text:span text:style-name="T17">Zupa pomidorowa na wywarze warzywnym z makaronem, chleb zwykły</text:span><text:span text:style-name="T15"> </text:span></text:p>
            <text:p text:style-name="P12"><text:span text:style-name="T11">(soja, seler, mleko, gluten pszenny, </text:span><text:span text:style-name="T18">jajka</text:span><text:span text:style-name="T11">)</text:span> <text:s text:c="20"/></text:p>
            <text:p text:style-name="P4">Puree ziemniaczane z mlekiem, <text:span text:style-name="T18">morszczuk</text:span> panierowany, <text:span text:style-name="T18">surówka z kapusty kiszonej z marchewką i cebulką, </text:span><text:span text:style-name="T19">kompot</text:span></text:p>
            <text:p text:style-name="P6">(ryba, mleko, jaja, gluten pszenny)</text:p>
            <text:p text:style-name="P4"/>
          </table:table-cell>
          <table:table-cell table:style-name="Tabela3.D2" office:value-type="string">
            <text:p text:style-name="P36">Mandarynka, wafle kukurydziane</text:p>
          </table:table-cell>
        </table:table-row>
      </table:table>
      <text:p text:style-name="P1"><text:span text:style-name="T1">UWAGA:</text:span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nasiona sezamu, dwutlenek siarki i siarczyny. Alergeny oznaczono zgodnie z Rozporządzeniem 1169/2011 Parlamentu Europejskiego i Rady.2. Z przyczyn obiektywnyc<text:span text:style-name="T2">h</text:span> niezależnych jadłospis może ulec zmianie, zwłaszcza w zakresie podawanych warzyw i owoców oraz dań z nich przygotowywanych. Zmiany mogą dotyczyć również pieczywa.3. Szczegółowy wykaz wszystkich składników produktów spożywczych i dań dostępny na życzenie u <text:span text:style-name="T3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4-21T10:50:14.609000000</dc:date>
    <meta:editing-duration>PT3H59M5S</meta:editing-duration>
    <meta:editing-cycles>6</meta:editing-cycles>
    <meta:generator>LibreOffice/7.4.0.3$Windows_X86_64 LibreOffice_project/f85e47c08ddd19c015c0114a68350214f7066f5a</meta:generator>
    <meta:print-date>2023-04-21T10:21:51.346000000</meta:print-date>
    <meta:document-statistic meta:table-count="1" meta:image-count="0" meta:object-count="0" meta:page-count="1" meta:paragraph-count="67" meta:word-count="367" meta:character-count="2915" meta:non-whitespace-character-count="2454"/>
  </office:meta>
</office:document-meta>
</file>