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013cm" fo:margin-left="0cm" fo:margin-top="0cm" fo:margin-bottom="0cm" table:align="left" style:writing-mode="lr-tb"/>
    </style:style>
    <style:style style:name="Tabela3.A" style:family="table-column">
      <style:table-column-properties style:column-width="2.983cm"/>
    </style:style>
    <style:style style:name="Tabela3.B" style:family="table-column">
      <style:table-column-properties style:column-width="5.114cm"/>
    </style:style>
    <style:style style:name="Tabela3.C" style:family="table-column">
      <style:table-column-properties style:column-width="5.318cm"/>
    </style:style>
    <style:style style:name="Tabela3.D" style:family="table-column">
      <style:table-column-properties style:column-width="3.598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4pt" fo:font-style="italic" fo:font-weight="bold" officeooo:paragraph-rsid="001d387a" style:font-size-asian="24pt" style:font-style-asian="italic" style:font-weight-asian="bold" style:font-size-complex="24pt" style:font-style-complex="italic" style:font-weight-complex="bold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d387a" style:font-size-asian="6pt" style:font-size-complex="6pt"/>
    </style:style>
    <style:style style:name="P3" style:family="paragraph" style:parent-style-name="Standard">
      <style:paragraph-properties fo:margin-top="0cm" fo:margin-bottom="0.282cm" style:contextual-spacing="false" fo:orphans="0" fo:widows="0"/>
      <style:text-properties fo:font-size="9pt" officeooo:rsid="001f9859" officeooo:paragraph-rsid="001f9859" style:font-size-asian="9pt" style:font-size-complex="9pt"/>
    </style:style>
    <style:style style:name="P4" style:family="paragraph" style:parent-style-name="Standard">
      <style:paragraph-properties fo:margin-top="0cm" fo:margin-bottom="0.282cm" style:contextual-spacing="false" fo:orphans="0" fo:widows="0"/>
      <style:text-properties fo:font-size="9pt" officeooo:paragraph-rsid="001e6843" style:font-size-asian="9pt" style:font-size-complex="9pt"/>
    </style:style>
    <style:style style:name="P5" style:family="paragraph" style:parent-style-name="Standard">
      <style:paragraph-properties fo:margin-top="0cm" fo:margin-bottom="0.282cm" style:contextual-spacing="false" fo:orphans="0" fo:widows="0"/>
      <style:text-properties fo:font-size="9pt" fo:font-weight="normal" officeooo:rsid="001f9859" officeooo:paragraph-rsid="001f9859" style:font-size-asian="9pt" style:font-weight-asian="normal" style:font-size-complex="9pt" style:font-weight-complex="normal"/>
    </style:style>
    <style:style style:name="P6" style:family="paragraph" style:parent-style-name="Standard">
      <style:paragraph-properties fo:margin-top="0cm" fo:margin-bottom="0.282cm" style:contextual-spacing="false" fo:orphans="0" fo:widows="0"/>
      <style:text-properties fo:font-size="9pt" fo:font-weight="bold" officeooo:rsid="001f9859" officeooo:paragraph-rsid="001f9859" style:font-size-asian="9pt" style:font-weight-asian="bold" style:font-size-complex="9pt" style:font-weight-complex="bold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rsid="001d387a" officeooo:paragraph-rsid="001e6843" style:font-size-asian="9pt" style:font-size-complex="9pt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rsid="001d387a" officeooo:paragraph-rsid="001d387a" style:font-size-asian="9pt" style:font-size-complex="9pt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rsid="001f9859" officeooo:paragraph-rsid="001f9859" style:font-size-asian="9pt" style:font-size-complex="9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paragraph-rsid="001f9859" style:font-size-asian="9pt" style:font-size-complex="9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paragraph-rsid="001d387a" style:font-size-asian="9pt" style:font-size-complex="9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9859" officeooo:paragraph-rsid="001f9859" style:font-size-asian="9pt" style:font-weight-asian="bold" style:font-size-complex="9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d387a" style:font-size-asian="9pt" style:font-weight-asian="bold" style:font-size-complex="9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e80ea" officeooo:paragraph-rsid="001d387a" style:font-size-asian="9pt" style:font-weight-asian="bold" style:font-size-complex="9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d387a" officeooo:paragraph-rsid="001d387a" style:font-size-asian="9pt" style:font-weight-asian="bold" style:font-size-complex="9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ff5ee" officeooo:paragraph-rsid="001d387a" style:font-size-asian="9pt" style:font-weight-asian="bold" style:font-size-complex="9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f9859" officeooo:paragraph-rsid="001f9859" style:font-size-asian="9pt" style:font-weight-asian="normal" style:font-size-complex="9pt" style:font-weight-complex="normal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1e6843" style:font-size-asian="9pt" style:font-size-complex="9pt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1d387a" style:font-size-asian="9pt" style:font-size-complex="9pt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fo:font-size="9pt" officeooo:rsid="001f9859" officeooo:paragraph-rsid="001f9859" style:font-size-asian="9pt" style:font-size-complex="9pt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e6843" officeooo:paragraph-rsid="001e6843" style:font-size-asian="9pt" style:font-weight-asian="bold" style:font-size-complex="9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f9859" officeooo:paragraph-rsid="001f9859" style:font-size-asian="9pt" style:font-weight-asian="bold" style:font-size-complex="9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paragraph-rsid="001d387a" style:font-size-asian="9pt" style:font-weight-asian="bold" style:font-size-complex="9pt" style:font-weight-complex="bold"/>
    </style:style>
    <style:style style:name="P24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9pt" fo:font-weight="bold" officeooo:paragraph-rsid="001d387a" style:font-size-asian="9pt" style:font-weight-asian="bold" style:font-size-complex="9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1f9859" officeooo:paragraph-rsid="001f9859" style:font-size-asian="9pt" style:font-weight-asian="normal" style:font-size-complex="9pt" style:font-weight-complex="normal"/>
    </style:style>
    <style:style style:name="T1" style:family="text">
      <style:text-properties officeooo:rsid="000bada3"/>
    </style:style>
    <style:style style:name="T2" style:family="text">
      <style:text-properties style:font-name="Times New Roman"/>
    </style:style>
    <style:style style:name="T3" style:family="text">
      <style:text-properties style:font-name="Times New Roman" fo:font-weight="bold" style:font-weight-asian="bold" style:font-weight-complex="bold"/>
    </style:style>
    <style:style style:name="T4" style:family="text">
      <style:text-properties style:font-name="Times New Roman" fo:font-weight="bold" officeooo:rsid="0027ed08" style:font-weight-asian="bold" style:font-weight-complex="bold"/>
    </style:style>
    <style:style style:name="T5" style:family="text">
      <style:text-properties style:font-name="Times New Roman" fo:font-weight="bold" officeooo:rsid="001e6843" style:font-weight-asian="bold" style:font-weight-complex="bold"/>
    </style:style>
    <style:style style:name="T6" style:family="text">
      <style:text-properties style:font-name="Times New Roman" fo:font-weight="bold" officeooo:rsid="001f9859" style:font-weight-asian="bold" style:font-weight-complex="bold"/>
    </style:style>
    <style:style style:name="T7" style:family="text">
      <style:text-properties style:font-name="Times New Roman" officeooo:rsid="001d387a"/>
    </style:style>
    <style:style style:name="T8" style:family="text">
      <style:text-properties style:font-name="Times New Roman" fo:font-size="10.5pt" officeooo:rsid="001d387a" style:font-size-asian="10.5pt" style:font-size-complex="10.5pt"/>
    </style:style>
    <style:style style:name="T9" style:family="text">
      <style:text-properties style:font-name="Times New Roman" fo:font-size="10.5pt" officeooo:rsid="001f9859" style:font-size-asian="10.5pt" style:font-size-complex="10.5pt"/>
    </style:style>
    <style:style style:name="T10" style:family="text">
      <style:text-properties style:font-name="Times New Roman" officeooo:rsid="001e6843"/>
    </style:style>
    <style:style style:name="T11" style:family="text">
      <style:text-properties style:font-name="Times New Roman" officeooo:rsid="001f9859"/>
    </style:style>
    <style:style style:name="T12" style:family="text">
      <style:text-properties style:font-name="Times New Roman" officeooo:rsid="00252cb2"/>
    </style:style>
    <style:style style:name="T13" style:family="text">
      <style:text-properties fo:color="#000000" loext:opacity="100%" style:font-name="Times New Roman"/>
    </style:style>
    <style:style style:name="T14" style:family="text">
      <style:text-properties fo:color="#000000" loext:opacity="100%" style:font-name="Times New Roman" fo:font-weight="bold" style:font-weight-asian="bold" style:font-weight-complex="bold"/>
    </style:style>
    <style:style style:name="T15" style:family="text">
      <style:text-properties fo:color="#000000" loext:opacity="100%" style:font-name="Times New Roman" fo:font-weight="bold" officeooo:rsid="0019a317" style:font-weight-asian="bold" style:font-weight-complex="bold"/>
    </style:style>
    <style:style style:name="T16" style:family="text">
      <style:text-properties fo:color="#000000" loext:opacity="100%" style:font-name="Times New Roman" fo:font-weight="bold" officeooo:rsid="001f9859" style:font-weight-asian="bold" style:font-weight-complex="bold"/>
    </style:style>
    <style:style style:name="T17" style:family="text">
      <style:text-properties fo:color="#000000" loext:opacity="100%" style:font-name="Times New Roman" fo:font-size="10.5pt" style:font-size-asian="10.5pt" style:font-size-complex="10.5pt"/>
    </style:style>
    <style:style style:name="T18" style:family="text">
      <style:text-properties fo:color="#000000" loext:opacity="100%" style:font-name="Times New Roman" fo:font-size="9pt" officeooo:rsid="001f9859" style:font-size-asian="9pt" style:font-size-complex="9pt"/>
    </style:style>
    <style:style style:name="T19" style:family="text">
      <style:text-properties fo:color="#000000" loext:opacity="100%" style:font-name="Times New Roman" officeooo:rsid="001f9859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font-weight="bold" officeooo:rsid="001f9859" style:font-weight-asian="bold" style:font-weight-complex="bold"/>
    </style:style>
    <style:style style:name="T22" style:family="text">
      <style:text-properties fo:background-color="#ffffd7" loext:char-shading-value="0"/>
    </style:style>
    <style:style style:name="T23" style:family="text">
      <style:text-properties officeooo:rsid="001d387a"/>
    </style:style>
    <style:style style:name="T24" style:family="text">
      <style:text-properties officeooo:rsid="001e6843"/>
    </style:style>
    <style:style style:name="T25" style:family="text">
      <style:text-properties fo:font-size="9pt" style:font-size-asian="9pt" style:font-size-complex="9pt"/>
    </style:style>
    <style:style style:name="T26" style:family="text">
      <style:text-properties fo:font-size="9pt" officeooo:rsid="001f9859" style:font-size-asian="9pt" style:font-size-complex="9pt"/>
    </style:style>
    <style:style style:name="T27" style:family="text">
      <style:text-properties officeooo:rsid="001f9859"/>
    </style:style>
    <style:style style:name="T28" style:family="text">
      <style:text-properties officeooo:rsid="00202b8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Jadłospis- Przedszkole</text:p>
      <text:p text:style-name="P1">od <text:s/><text:span text:style-name="T27">17.04</text:span><text:span text:style-name="T23">.2023</text:span> do <text:span text:style-name="T23">.</text:span><text:span text:style-name="T27">21.04</text:span><text:span text:style-name="T23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24">Data</text:p>
          </table:table-cell>
          <table:table-cell table:style-name="Tabela3.A1" office:value-type="string">
            <text:p text:style-name="P24">Śniadanie</text:p>
          </table:table-cell>
          <table:table-cell table:style-name="Tabela3.A1" office:value-type="string">
            <text:p text:style-name="P24">Obiad</text:p>
          </table:table-cell>
          <table:table-cell table:style-name="Tabela3.D1" office:value-type="string">
            <text:p text:style-name="P24">Podwieczorek</text:p>
          </table:table-cell>
        </table:table-row>
        <table:table-row table:style-name="Tabela3.1">
          <table:table-cell table:style-name="Tabela3.A2" office:value-type="string">
            <text:p text:style-name="P8"><text:span text:style-name="T27">17.04</text:span>.2023</text:p>
            <text:p text:style-name="P11"><text:span text:style-name="T20"/></text:p>
            <text:p text:style-name="P11"><text:span text:style-name="T20">Alergeny:</text:span></text:p>
            <text:p text:style-name="P9"><text:span text:style-name="T20"/></text:p>
            <text:p text:style-name="P9"><text:span text:style-name="T20">Alergeny</text:span></text:p>
          </table:table-cell>
          <table:table-cell table:style-name="Tabela3.A2" office:value-type="string">
            <text:p text:style-name="P20">Bułka z masłem, jajecznica na mleku, pomidor, ogórek, rzodkiewka</text:p>
            <text:p text:style-name="P13"><text:span text:style-name="T27">(</text:span>gluten pszenny, mleko, <text:span text:style-name="T23">jaja</text:span>)</text:p>
            <text:p text:style-name="P17">herbata z cytryną i miodem</text:p>
          </table:table-cell>
          <table:table-cell table:style-name="Tabela3.A2" office:value-type="string">
            <text:p text:style-name="P18"><text:span text:style-name="T11">Zupa jarzynowa na wywarze warzywnym, chleb zwykły</text:span><text:span text:style-name="T2"> <text:s text:c="14"/></text:span></text:p>
            <text:p text:style-name="P19"><text:span text:style-name="T3">(seler, soja, mleko, gluten pszenn</text:span><text:span text:style-name="T6">y</text:span><text:span text:style-name="T3">)</text:span></text:p>
            <text:p text:style-name="P25"><text:span text:style-name="T2">Spaghetti bolognese, kompot</text:span></text:p>
            <text:p text:style-name="P22">(gluten pszenny, jaja)</text:p>
          </table:table-cell>
          <table:table-cell table:style-name="Tabela3.D2" office:value-type="string">
            <text:p text:style-name="P7">Gruszka, <text:span text:style-name="T27">jogurt owocowy</text:span></text:p>
            <text:p text:style-name="P12">( mleko)</text:p>
            <text:p text:style-name="P15"/>
          </table:table-cell>
        </table:table-row>
        <table:table-row table:style-name="Tabela3.1">
          <table:table-cell table:style-name="Tabela3.A2" office:value-type="string">
            <text:p text:style-name="P19"><text:span text:style-name="T11">18.04</text:span><text:span text:style-name="T7">.2023</text:span></text:p>
            <text:p text:style-name="P13">Alergeny:</text:p>
            <text:p text:style-name="P13"/>
            <text:p text:style-name="P12"/>
            <text:p text:style-name="P12">Alergeny:</text:p>
          </table:table-cell>
          <table:table-cell table:style-name="Tabela3.A2" office:value-type="string">
            <text:p text:style-name="P3">Kanapka z szynką z kurczaka, masłem, pomidorem, rzodkiewką</text:p>
            <text:p text:style-name="P4"><text:span text:style-name="T5">(</text:span><text:span text:style-name="T3">gluten pszenny, mleko</text:span><text:span text:style-name="T5">)</text:span></text:p>
            <text:p text:style-name="P5"><text:span text:style-name="T10">K</text:span><text:span text:style-name="T2">awa zbożowa na mleku</text:span></text:p>
            <text:p text:style-name="P6"><text:span text:style-name="T2"/></text:p>
            <text:p text:style-name="P6"><text:span text:style-name="T2">(mleko, gluten żytni, gluten jęczmienny)</text:span></text:p>
          </table:table-cell>
          <table:table-cell table:style-name="Tabela3.A2" office:value-type="string">
            <text:p text:style-name="P18"><text:span text:style-name="T19">Zupa pomidorowa na wywarze warzywnym z ryżem, chleb graham</text:span><text:span text:style-name="T13"> <text:s text:c="17"/></text:span></text:p>
            <text:p text:style-name="P19"><text:span text:style-name="T3">(seler, soja, mleko, </text:span><text:span text:style-name="T5">gluten pszenny </text:span><text:span text:style-name="T4">, </text:span><text:span text:style-name="T6">gluten żytni</text:span><text:span text:style-name="T3">)</text:span></text:p>
            <text:p text:style-name="P25"><text:span text:style-name="T2">Naleśniki z dżemem truskawkowym, kompot</text:span></text:p>
            <text:p text:style-name="P22">( gluten pszenny, mleko, jaja)</text:p>
            <text:p text:style-name="P25"/>
          </table:table-cell>
          <table:table-cell table:style-name="Tabela3.D2" office:value-type="string">
            <text:p text:style-name="P9">Kiwi, wafle kukurydziane</text:p>
            <text:p text:style-name="P14"/>
            <text:p text:style-name="P14"/>
            <text:p text:style-name="P14"/>
          </table:table-cell>
        </table:table-row>
        <table:table-row table:style-name="Tabela3.1">
          <table:table-cell table:style-name="Tabela3.A2" office:value-type="string">
            <text:p text:style-name="P8"><text:span text:style-name="T27">19.04</text:span>.2023</text:p>
            <text:p text:style-name="P11"><text:span text:style-name="T20">Alergeny:</text:span></text:p>
            <text:p text:style-name="P10"><text:span text:style-name="T21"/></text:p>
            <text:p text:style-name="P10"><text:span text:style-name="T21"/></text:p>
            <text:p text:style-name="P10"><text:span text:style-name="T21">Alergeny:</text:span></text:p>
          </table:table-cell>
          <table:table-cell table:style-name="Tabela3.A2" office:value-type="string">
            <text:p text:style-name="P18"><text:span text:style-name="T11">Kanapka </text:span><text:span text:style-name="T2"><text:s/></text:span><text:span text:style-name="T11">z masłem, pasztetem, pomidor, ogórek, ogórek kiszony</text:span><text:span text:style-name="T2"> <text:s text:c="17"/></text:span></text:p>
            <text:p text:style-name="P10"><text:span text:style-name="T20">( gluten pszenny, </text:span><text:span text:style-name="T21">jaja, gorczyca</text:span><text:span text:style-name="T20">)</text:span></text:p>
            <text:p text:style-name="P17">kakao</text:p>
            <text:p text:style-name="P12"/>
            <text:p text:style-name="P12">(mleko)</text:p>
          </table:table-cell>
          <table:table-cell table:style-name="Tabela3.A2" office:value-type="string">
            <text:p text:style-name="P20">Zupa pieczarkowa z makaronem na wywarze warzywnym, chleb zwykły</text:p>
            <text:p text:style-name="P19"><text:span text:style-name="T14">(seler, soja, mleko, </text:span><text:span text:style-name="T15">gluten pszenny, </text:span><text:span text:style-name="T16">jaja</text:span><text:span text:style-name="T14">)</text:span><text:span text:style-name="T2"> <text:s/></text:span></text:p>
            <text:p text:style-name="P20">Kasza jęczmienna, gulasz wieprzowy, surówka z buraczków z jabłkiem, kompot</text:p>
            <text:p text:style-name="P22">(gluten jęczmienny, gluten pszenny, mleko)</text:p>
          </table:table-cell>
          <table:table-cell table:style-name="Tabela3.D2" office:value-type="string">
            <text:p text:style-name="P20">Jabłko, chrupki kukurydziane</text:p>
            <text:p text:style-name="P21"/>
          </table:table-cell>
        </table:table-row>
        <table:table-row table:style-name="Tabela3.1">
          <table:table-cell table:style-name="Tabela3.A2" office:value-type="string">
            <text:p text:style-name="P8"><text:span text:style-name="T27">20.04</text:span>.2023</text:p>
            <text:p text:style-name="P11"><text:span text:style-name="T20">Alergeny:</text:span></text:p>
            <text:p text:style-name="P11"><text:span text:style-name="T20"/></text:p>
            <text:p text:style-name="P9"><text:span text:style-name="T20">Alergeny:</text:span></text:p>
          </table:table-cell>
          <table:table-cell table:style-name="Tabela3.A2" office:value-type="string">
            <text:p text:style-name="P18"><text:span text:style-name="T27">Kanapka z pastą z tuńczyka i jajka, pomidor, rzodkiewka, ogórek</text:span> </text:p>
            <text:p text:style-name="P13">(mleko,gluten pszenn<text:span text:style-name="T24">y, </text:span><text:span text:style-name="T27">ryba, jaja, gorczyca</text:span>)</text:p>
            <text:p text:style-name="P17">Herbata z miodem i cytryną</text:p>
          </table:table-cell>
          <table:table-cell table:style-name="Tabela3.A2" office:value-type="string">
            <text:p text:style-name="P20">Kapuśniak z kiszonej kapusty z ziemniakami ,chleb zwykły</text:p>
            <text:p text:style-name="P23"><text:span text:style-name="T2">(seler, soja, gluten pszenny</text:span><text:span text:style-name="T10">,</text:span><text:span text:style-name="T12"> </text:span><text:span text:style-name="T2">mleko ) </text:span></text:p>
            <text:p text:style-name="P25">Ryż z jabłkami, kompot</text:p>
          </table:table-cell>
          <table:table-cell table:style-name="Tabela3.D2" office:value-type="string">
            <text:p text:style-name="P20">Mandarynka, jogurt owocowy</text:p>
            <text:p text:style-name="P12">(mleko)</text:p>
            <text:p text:style-name="P16"/>
            <text:p text:style-name="P16"/>
          </table:table-cell>
        </table:table-row>
        <table:table-row table:style-name="Tabela3.1">
          <table:table-cell table:style-name="Tabela3.A2" office:value-type="string">
            <text:p text:style-name="P15"><text:span text:style-name="T27">21.04.</text:span>2023</text:p>
            <text:p text:style-name="P12">Alergeny:</text:p>
            <text:p text:style-name="P12"/>
            <text:p text:style-name="P12"/>
            <text:p text:style-name="P12">Alergeny:</text:p>
          </table:table-cell>
          <table:table-cell table:style-name="Tabela3.A2" office:value-type="string">
            <text:p text:style-name="P17">Bułka z masłem i dżemem truskawkowym, migdały</text:p>
            <text:p text:style-name="P12">( mleko, gluten pszenny)</text:p>
            <text:p text:style-name="P17">Kawa zbożowa na mleku</text:p>
            <text:p text:style-name="P12"/>
            <text:p text:style-name="P12">(gluten żytni, gluten jęczmienny, mleko)</text:p>
          </table:table-cell>
          <table:table-cell table:style-name="Tabela3.A2" office:value-type="string">
            <text:p text:style-name="P17">Zupa kalafiorowa na wywarze warzywnym, chleb żytni</text:p>
            <text:p text:style-name="P12">( seler, soja, mleko, gluten pszenny, gluten <text:span text:style-name="T28">żytni</text:span>)</text:p>
            <text:p text:style-name="P17">Ziemniaki z masłem i koperkiem, paluszki rybne, marchewka gotowana z masłem, kompot</text:p>
            <text:p text:style-name="P12">( mleko, jaja, ryba, gluten pszenny)</text:p>
          </table:table-cell>
          <table:table-cell table:style-name="Tabela3.D2" office:value-type="string">
            <text:p text:style-name="P17">Banan</text:p>
          </table:table-cell>
        </table:table-row>
      </table:table>
      <text:p text:style-name="P2"><text:span text:style-name="T22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2. Z przyczyn obiektywnych i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4-17T10:10:06.529000000</dc:date>
    <meta:editing-duration>PT3H43M5S</meta:editing-duration>
    <meta:editing-cycles>4</meta:editing-cycles>
    <meta:generator>LibreOffice/7.4.0.3$Windows_X86_64 LibreOffice_project/f85e47c08ddd19c015c0114a68350214f7066f5a</meta:generator>
    <meta:print-date>2023-04-17T09:37:40.567000000</meta:print-date>
    <meta:document-statistic meta:table-count="1" meta:image-count="0" meta:object-count="0" meta:page-count="1" meta:paragraph-count="66" meta:word-count="358" meta:character-count="2699" meta:non-whitespace-character-count="2350"/>
  </office:meta>
</office:document-meta>
</file>